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ликий-и-могучий-о-русском-языке-поговорят-в-доме-творчества-на-таганке"/>Великий и могучий: о русском языке поговорят в доме творчества «На Таганке»<text:bookmark-end text:name="великий-и-могучий-о-русском-языке-поговорят-в-доме-творчества-на-таганке"/></text:h>
      <text:p text:style-name="First_20_paragraph">04.06.2021</text:p>
      <text:p text:style-name="Text_20_body">Творческую встречу в онлайн-формате «Там, на неведомых дорожках...» проведет Дом детского творчества «На Таганке» 5 июня.</text:p>
      <text:p text:style-name="Text_20_body">Программу мероприятия приурочили к Пушкинскому дню в России, а также Дню русского языка.</text:p>
      <text:p text:style-name="Text_20_body">Гости и участники программы смогут узнать о жизни и творческом пути великого русского поэта. Интересные факты из биографии Александра Пушкина также будут доступны пользователям.</text:p>
      <text:p text:style-name="Text_20_body">Помимо прочего, желающие вспомнят сказки и стихи писателя. В процессе мероприятия участникам предложат разгадать ребусы и головоломки, кроссворды и загадки, которые посвящены жизни и творческому пути поэта.</text:p>
      <text:p text:style-name="Text_20_body">Чтобы стать участником программы, следует пройти по <text:a xlink:type="simple" xlink:href="https://us02web.zoom.us/j/87477189115?pwd=YlBtNHhQYndtT01URzRhcmtTQnhsdz09#success" office:name=""><text:span text:style-name="Definition">ссылке</text:span></text:a>. Начало в 12:00.</text:p>
      <text:p text:style-name="Text_20_body"><text:line-break/></text:p>
      <text:p text:style-name="Text_20_body">Адрес страницы: <text:a xlink:type="simple" xlink:href="http://cao.mos.ru/presscenter/news/detail/10008911.html" office:name=""><text:span text:style-name="Definition">http://cao.mos.ru/presscenter/news/detail/10008911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05:02:50Z</meta:creation-date>
    <dc:date>2023-06-17T05:02:50Z</dc:date>
  </office:meta>
</office:document-meta>
</file>