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рождения-поэта-александра-пушкина-отметили-в-светловке"/>День рождения поэта Александра Пушкина отметили в «Светловке»<text:bookmark-end text:name="день-рождения-поэта-александра-пушкина-отметили-в-светловке"/></text:h>
      <text:p text:style-name="First_20_paragraph">15.06.2021</text:p>
      <text:p text:style-name="Text_20_body">Сотрудники Центральной городской молодежной библиотеки имени Михаила Светлова 13 июня провели музыкальный концерт.</text:p>
      <text:p text:style-name="Text_20_body"><text:line-break/></text:p>
      <text:p text:style-name="Text_20_body">Творческое мероприятие посвятили 222-й годовщине со дня рождения поэта Александра Пушкина.</text:p>
      <text:p text:style-name="Text_20_body"><text:line-break/></text:p>
      <text:p text:style-name="Text_20_body">— Посетители услышали произведения известных композиторов на стихи писателя. Среди них: «Сожженное письмо», «На холмах Грузии», «Юноша и дева», «К няне» , «Что в имени тебе моем», «Заклинание», «Я вас любил» и многие другие, — проинформировала Ольга Сирюшова, пиар-менеджер культурного учреждения.</text:p>
      <text:p text:style-name="Text_20_body"><text:line-break/></text:p>
      <text:p text:style-name="Text_20_body">В концерте приняли участие студенты Академии хорового искусства, лауреаты международных конкурсов: Елизавета Рудницкая, Арина Чмиль и Максим Александр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10031914.html" office:name=""><text:span text:style-name="Definition">http://cao.mos.ru/presscenter/news/detail/1003191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9T02:13:46Z</meta:creation-date>
    <dc:date>2025-05-19T02:13:46Z</dc:date>
  </office:meta>
</office:document-meta>
</file>