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й-императорский-воспитательный-дом-реконструируют"/>Московский императорский воспитательный дом реконструируют<text:bookmark-end text:name="московский-императорский-воспитательный-дом-реконструируют"/></text:h>
      <text:p text:style-name="First_20_paragraph">02.07.2021</text:p>
      <text:p text:style-name="Text_20_body"><text:line-break/></text:p>
      <text:p text:style-name="Text_20_body">Восстановительные работы Московского императорского воспитательного дома займут три-четыре года. Об этом сообщили 2 июля.</text:p>
      <text:p text:style-name="Text_20_body"><text:line-break/></text:p>
      <text:p text:style-name="Text_20_body">Здание находится рядом с парком «Зарядье» по адресу: Китайгородский проезд, дом 9. Реставрационные работы начались в марте 2021 года.</text:p>
      <text:p text:style-name="Text_20_body"><text:line-break/></text:p>
      <text:p text:style-name="Text_20_body">По информации с <text:a xlink:type="simple" xlink:href="https://stroi.mos.ru/news/riestavratsiiu-impieratorskogho-vospitatiel-nogho-doma-zaviershat-v-2024-2025-ghodakh" office:name=""><text:span text:style-name="Definition">сайта</text:span></text:a> Комплекса градостроительной политики и строительства Москвы, на данный момент специалисты завершили подготовительный этап, а сама реализация реконструкции дома начнется осенью.</text:p>
      <text:p text:style-name="Text_20_body">В скором времени завершится согласование и утверждение проектной документации.</text:p>
      <text:p text:style-name="Text_20_body"><text:line-break/></text:p>
      <text:p text:style-name="Text_20_body">Напомним, что строительство Московского императорского воспитательного дома началось в 1764 году по инициативе Ивана Бецкого. За несколько столетий сооружение подвергалось опасным ситуациям. Так, в 1812 году дом находился в эпицентре пожара. Удалось сохранить только главный корпус. А в начале 1950-х годов объект должны были сносить, так как Иосиф Сталин хотел построить на этом месте еще одно высотное здани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cao.mos.ru/presscenter/news/detail/10078319.html" office:name=""><text:span text:style-name="Definition">http://cao.mos.ru/presscenter/news/detail/10078319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08:55:32Z</meta:creation-date>
    <dc:date>2023-06-17T08:55:32Z</dc:date>
  </office:meta>
</office:document-meta>
</file>