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нолекторий-сто-дней-после-детства-провели-в-доме-гоголя"/>Кинолекторий «Сто дней после детства» провели в «Доме Гоголя»<text:bookmark-end text:name="кинолекторий-сто-дней-после-детства-провели-в-доме-гоголя"/></text:h>
      <text:p text:style-name="First_20_paragraph">29.07.2021</text:p>
      <text:p text:style-name="Text_20_body"><text:line-break/></text:p>
      <text:p text:style-name="Text_20_body">В Мемориальном музее и научной библиотеке «Дом Гоголя» 28 июля провели кинолекторий «Сто дней после детства».</text:p>
      <text:p text:style-name="Text_20_body"><text:line-break/></text:p>
      <text:p text:style-name="Text_20_body">Мероприятие состоялось в рамках проекта «Киносреды в "Доме Гоголя"», его приурочили ко дню памяти поэта Михаила Лермонтова. Лекцию посвятили фильму «Сто дней после детства».</text:p>
      <text:p text:style-name="Text_20_body"><text:line-break/></text:p>
      <text:p text:style-name="Text_20_body">— Драма о жизни подростков в пионерском лагере была снята режиссером Сергеем Соловьевым в 1975 году. Выразить эмоции молодым людям помогло участие в постановке пьесы Михаила Лермонтова «Маскарад», — прокомментировала ведущий методист-координатор «Дома Гоголя» Александра Понкратова.</text:p>
      <text:p text:style-name="Text_20_body"><text:line-break/></text:p>
      <text:p text:style-name="Text_20_body">В рамках мероприятия слушатели узнали о том, где проходили съемки, каких наград был удостоен фильм, что за песня звучит в сцене танцев и про ошибки в титрах.</text:p>
      <text:p text:style-name="Text_20_body"><text:line-break/></text:p>
      <text:p text:style-name="Text_20_body">Лекцию прочитал научный сотрудник «Дома Гоголя», кандидат филологических наук Александр Шамарин.</text:p>
      <text:p text:style-name="Text_20_body"><text:line-break/></text:p>
      <text:p text:style-name="Text_20_body"> </text:p>
      <text:p text:style-name="Text_20_body"><text:line-break/></text:p>
      <text:p text:style-name="Text_20_body">Адрес страницы: <text:a xlink:type="simple" xlink:href="http://cao.mos.ru/presscenter/news/detail/10143556.html" office:name=""><text:span text:style-name="Definition">http://cao.mos.ru/presscenter/news/detail/1014355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5:50:23Z</meta:creation-date>
    <dc:date>2023-07-19T05:50:23Z</dc:date>
  </office:meta>
</office:document-meta>
</file>