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олее-13-тыс-человек-записались-в-московский-корпус-наблюдателей-на-выборах"/>Более 13 тыс человек записались в московский корпус наблюдателей на выборах<text:bookmark-end text:name="более-13-тыс-человек-записались-в-московский-корпус-наблюдателей-на-выборах"/></text:h>
      <text:p text:style-name="First_20_paragraph">11.08.2021</text:p>
      <text:p text:style-name="Text_20_body">Наблюдателями на выборах захотели стать свыше 13 тысяч жителей Москвы. Все они пройдут обучение в два этапа.</text:p>
      <text:p text:style-name="Text_20_body">По результатам занятий участники должны будут выполнить заключительный тест.</text:p>
      <text:p text:style-name="Text_20_body">Наблюдатели пройдут программу, состоящую из двух блоков: дистанционный и очный. По первому курсу обучение уже прошли свыше семи тысяч жителей Москвы, а по второму — более пяти.</text:p>
      <text:p text:style-name="Text_20_body">Стоит отметить, что около 40 процентов наблюдателей ранее принимали участие в выборах, но большинство из тех, кто записался в этом году — новички.</text:p>
      <text:p text:style-name="Text_20_body">Напомним, что программу обучения проведут педагоги факультета права Национального исследовательского университета «Высшая школа экономики» и Московского городского университета управления Правительства Москвы.</text:p>
      <text:p text:style-name="Text_20_body"><text:line-break/></text:p>
      <text:p text:style-name="Text_20_body">Адрес страницы: <text:a xlink:type="simple" xlink:href="http://cao.mos.ru/presscenter/news/detail/10172752.html" office:name=""><text:span text:style-name="Definition">http://cao.mos.ru/presscenter/news/detail/10172752.html</text:span></text:a></text:p>
      <text:p text:style-name="Text_20_body"><text:a xlink:type="simple" xlink:href="http://cao.mos.ru" office:name=""><text:span text:style-name="Definition">Префектура Централь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14T04:24:01Z</meta:creation-date>
    <dc:date>2023-06-14T04:24:01Z</dc:date>
  </office:meta>
</office:document-meta>
</file>