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вичам-рассказали-об-открытии-своего-дела-с-поддержкой-города"/>Москвичам рассказали об открытии своего дела с поддержкой города<text:bookmark-end text:name="москвичам-рассказали-об-открытии-своего-дела-с-поддержкой-города"/></text:h>
      <text:p text:style-name="First_20_paragraph">20.08.2021</text:p>
      <text:p text:style-name="Text_20_body">Столичным жителям рассказали, что онлайн-бизнес, IT-сфера и розничная торговля стали самыми перспективными направлениями для открытия своего дела в Москве.</text:p>
      <text:p text:style-name="Text_20_body">— Интересным для себя онлайн-бизнес считают 22 процентов опрошенных. Это и дистанционное обучение, и торговля. Второе место занимает ИТ-сфера — разработка сайтов, приложений, программ для виртуальной реальности и игр. За нее проголосовал почти 21 процент респондентов. Замыкает топ-3 рейтинга сфера розничной торговли. Более 13 процентов участников опроса отдали ей свое предпочтение. Изучение мнения делового сообщества показывает, в каких направлениях с наибольшей вероятностью будет развиваться предпринимательство в столице, — подчеркнула заместитель мэра Москвы Наталья Сергунина.</text:p>
      <text:p text:style-name="Text_20_body">Опрос показал, что онлайн-бизнес выбирают практически в равной степени и женская, и мужская аудитория. Заметнее разница при выборе ИТ-сферы: ее называют перспективной 27 процентов мужчин и 18 процентов женщин.</text:p>
      <text:p text:style-name="Text_20_body">К привлекательным для бизнеса направлениям респонденты также отнесли общепит, медицину и фармацевтику, маркетинг и продвижение, b2b-услуги и консалтинг, а также производство.</text:p>
      <text:p text:style-name="Text_20_body">Для тех, кто планирует начать свое дело, в столице созданы все условия. Предпринимателям оказывается комплексная поддержка города: от консультаций по вопросам регистрации своего дела до проработки бизнес-идеи на бесплатном обучении.</text:p>
      <text:p text:style-name="Text_20_body">Проконсультироваться по вопросам открытия и ведения бизнеса можно, заполнив онлайн-форму на mbm.mos.ru, а также позвонив по телефону: +7 (495) 225-14-14 или лично в одном из центров услуг для бизнеса.</text:p>
      <text:p text:style-name="Text_20_body"><text:line-break/></text:p>
      <text:p text:style-name="Text_20_body">Адрес страницы: <text:a xlink:type="simple" xlink:href="http://cao.mos.ru/presscenter/news/detail/10194881.html" office:name=""><text:span text:style-name="Definition">http://cao.mos.ru/presscenter/news/detail/10194881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1T01:05:09Z</meta:creation-date>
    <dc:date>2023-07-11T01:05:09Z</dc:date>
  </office:meta>
</office:document-meta>
</file>