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ую-экскурсию-по-монастырю-организуют-сотрудники-пушкинской-библиотеки"/>Пешеходную экскурсию по монастырю организуют сотрудники Пушкинской библиотеки<text:bookmark-end text:name="пешеходную-экскурсию-по-монастырю-организуют-сотрудники-пушкинской-библиотеки"/></text:h>
      <text:p text:style-name="First_20_paragraph">07.10.2021</text:p>
      <text:p text:style-name="Text_20_body">Сотрудники библиотеки-читальни имени Александра Пушкина 9 октября пригласили жителей столицы на интересную пешеходную экскурсию «История Донского монастыря: храмы и некрополь».</text:p>
      <text:p text:style-name="Text_20_body">— В ходе маршрута гости пройдутся по собору, который выполнен в стиле нарышкинского барокко, осмотрят колокольни елизаветинского времени и храмы эпохи модерна. Еще участники мероприятия узнают о роде Голицыных и осмотрят их семейный некрополь, расположенный в Михайловском храме на территории Донского монастыря, — проинформировала Наталия Антоничева, заведующая отделением специальных проектов культурного учреждения.</text:p>
      <text:p text:style-name="Text_20_body">Стоит отметить, что в рамках события гости перенесутся в лагерь войска Газы-Гирея перед битвой с царем Борисом Годуновым у границ Москвы. Еще участникам покажут следы революционных событий XX века.</text:p>
      <text:p text:style-name="Text_20_body">Кроме того, гостям предложат самостоятельно изучить захоронения семьи Пушкиных.</text:p>
      <text:p text:style-name="Text_20_body">Начало увлекательной экскурсии в 13:00. Для участия необходимо предварительно <text:a xlink:type="simple" xlink:href="https://www.mos.ru/afisha/event/136277257/" office:name=""><text:span text:style-name="Definition">зарегистрироваться</text:span></text:a>.</text:p>
      <text:p text:style-name="Text_20_body"><text:line-break/></text:p>
      <text:p text:style-name="Text_20_body">Адрес страницы: <text:a xlink:type="simple" xlink:href="http://cao.mos.ru/presscenter/news/detail/10308514.html" office:name=""><text:span text:style-name="Definition">http://cao.mos.ru/presscenter/news/detail/1030851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9:18:38Z</meta:creation-date>
    <dc:date>2023-07-10T09:18:38Z</dc:date>
  </office:meta>
</office:document-meta>
</file>