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лекцию-организует-третьяковская-галерея"/>Онлайн-лекцию организует Третьяковская галерея<text:bookmark-end text:name="онлайн-лекцию-организует-третьяковская-галерея"/></text:h>
      <text:p text:style-name="First_20_paragraph">02.11.2021</text:p>
      <text:p text:style-name="Text_20_body">Дистанционная лекция «Накануне монголо-татарского нашествия. Древнерусская живопись первой половины XIII века» будет организована специалистом Государственной Третьяковской галереи 2 ноября.</text:p>
      <text:p text:style-name="Text_20_body">В рамках онлайн-мероприятия участники познакомятся с периодом жизни творцов Руси перед монголо-татарским нашествием. В ходе прямого эфира будут рассмотрены произведения художников-иконографистов, а также архитекторов того времени.</text:p>
      <text:p text:style-name="Text_20_body">Помимо этого, сотрудник отдела древнерусского искусства Екатерина Гладышева расскажет о стиле исполнения данных произведений искусства с использованием традиций Византии, сообщили на <text:a xlink:type="simple" xlink:href="https://www.tretyakovgallery.ru/events/o/nakanune-mongolo-tatarskogo-nashestviya-drevnerusskaya-zhivopis-pervoy-poloviny-xiii-veka-2021" office:name=""><text:span text:style-name="Definition">сайте</text:span></text:a> культурного учреждения.</text:p>
      <text:p text:style-name="Text_20_body">Билеты можно приобрести по <text:a xlink:type="simple" xlink:href="https://www.tretyakovgallery.ru/tickets#/buy/event/9983/2021-11-02/19:00:00" office:name=""><text:span text:style-name="Definition">ссылке</text:span></text:a>. Начало в 19:00.</text:p>
      <text:p text:style-name="Text_20_body"><text:line-break/></text:p>
      <text:p text:style-name="Text_20_body">Адрес страницы: <text:a xlink:type="simple" xlink:href="http://cao.mos.ru/presscenter/news/detail/10371365.html" office:name=""><text:span text:style-name="Definition">http://cao.mos.ru/presscenter/news/detail/10371365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00:05Z</meta:creation-date>
    <dc:date>2023-10-10T06:00:05Z</dc:date>
  </office:meta>
</office:document-meta>
</file>