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ворческий-квартирник-пройдет-в-культурном-центре-новослободский"/>Творческий квартирник пройдет в Культурном центре «Новослободский»<text:bookmark-end text:name="творческий-квартирник-пройдет-в-культурном-центре-новослободский"/></text:h>
      <text:p text:style-name="First_20_paragraph">11.11.2021</text:p>
      <text:p text:style-name="Text_20_body">Представители Культурного центра «Новослободский» организуют 14 ноября увлекательный вечер «Квартирник».</text:p>
      <text:p text:style-name="Text_20_body">— Квартирник — это необычный формат мини-концерта, который подкупает своей неформальностью и «ламповой» атмосферой живого общения всех любителей творчества. Каждый из присутствующих получит возможность лично пообщаться со специально приглашенными гостями, а исполнители, в свою очередь — получше узнать свою аудиторию, — поделилась Екатерина Захаренкова, менеджер по связям с общественностью КЦ «Новослободский».</text:p>
      <text:p text:style-name="Text_20_body">Таким образом свои творческие таланты в непринужденной обстановке покажут музыканты, поэты, актеры и танцоры, а также творческие коллективы разных направлений, которые занимаются в культурном центре.</text:p>
      <text:p text:style-name="Text_20_body">На мероприятие пригласили молодых людей в возрасте от 14 до 22 лет.</text:p>
      <text:p text:style-name="Text_20_body">Приобрести билеты можно по <text:a xlink:type="simple" xlink:href="https://www.mos.ru/afisha/event/130135257/" office:name=""><text:span text:style-name="Definition">ссылке</text:span></text:a>. Начало программы в 18:00.</text:p>
      <text:p text:style-name="Text_20_body"><text:line-break/></text:p>
      <text:p text:style-name="Text_20_body">Адрес страницы: <text:a xlink:type="simple" xlink:href="http://cao.mos.ru/presscenter/news/detail/10389114.html" office:name=""><text:span text:style-name="Definition">http://cao.mos.ru/presscenter/news/detail/10389114.html</text:span></text:a></text:p>
      <text:p text:style-name="Text_20_body"><text:a xlink:type="simple" xlink:href="http://cao.mos.ru" office:name=""><text:span text:style-name="Definition">Префектура Централь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4T17:57:31Z</meta:creation-date>
    <dc:date>2023-07-24T17:57:31Z</dc:date>
  </office:meta>
</office:document-meta>
</file>