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центр-занятости-моя-карьера-проведет-день-открытых-дверей"/>Центр занятости «Моя карьера» проведет день открытых дверей<text:bookmark-end text:name="центр-занятости-моя-карьера-проведет-день-открытых-дверей"/></text:h>
      <text:p text:style-name="First_20_paragraph">26.11.2021</text:p>
      <text:p text:style-name="Text_20_body">Центр занятости населения «Моя карьера» с 6 по 10 декабря проведет день открытых дверей. Состоится ряд познавательных мероприятий, направленных на личностный и профессиональный рост москвичей, а также их трудоустройство.</text:p>
      <text:p text:style-name="Text_20_body">— Перед Новым годом центр «Моя карьера» ждет гостей на день открытых дверей. Посетив центр, москвичи получат профессиональную помощь в карьерном развитии и поиске работы, — отметила Ирина Швец, директор центра «Моя карьера».</text:p>
      <text:p text:style-name="Text_20_body">Начнется неделя с онлайн-марафона «Профориентация через сказку», который ориентирован на школьников и студентов с инвалидностью в партнерстве с Благотворительным фондом «Благо дари миру». Участники узнают азы таких профессий, как журналист, фотограф, видеооператор, сценарист, блогер и многие другие. Закончится онлайн-марафон 23 декабря. В конце состоится подведение итогов, а также награждение победителей, сообщили в пресс-службе центра «Моя карьера».</text:p>
      <text:p text:style-name="Text_20_body">А 7 декабря для школьников и студентов с инвалидностью, их родителей и педагогов стартует онлайн-презентация возможностей программы под названием «Доступная работа». Начало для средне-специальных учебных заведений — в 14:00. Для высших учебных заведений — 17:00.</text:p>
      <text:p text:style-name="Text_20_body">На мероприятии гости узнают, как освоить востребованные на рынке труда необходимые навыки. Кроме того, посетителям помогут в трудоустройстве. Необходима предварительная регистрация.</text:p>
      <text:p text:style-name="Text_20_body">Помимо этого, 7 декабря в 10:00 пройдет онлайн-паблик-ток с работодателями — «Вакансии с удаленной занятостью как возможность совмещения материнства и карьеры». Специалисты компаний-работодателей и эксперты HR-сообщества и центра «Моя карьера» подробно посвятят посетителей мероприятия о всех изменениях на рынке труда. Для участия необходимо зарегистрироваться по <text:a xlink:type="simple" xlink:href="https://mycareermoscow.timepad.ru/event/1850846/" office:name=""><text:span text:style-name="Definition">ссылке</text:span></text:a>.</text:p>
      <text:p text:style-name="Text_20_body">Также 7 декабря в 17:00 организуют онлайн-лекторий для школьников Москвы 14-18 лет под названием «Я все могу. С чего начать». Спикерами мероприятия станут известные персоны, которые поведают слушателям вдохновляющие истории об успехе на профессиональном поприще. Требуется предварительная регистрация по <text:a xlink:type="simple" xlink:href="https://mycareermoscow.timepad.ru/event/1850840/" office:name=""><text:span text:style-name="Definition">ссылке</text:span></text:a>.</text:p>
      <text:p text:style-name="Text_20_body">А еще 7 декабря в 17:00 состоится карьерная встреча со студентами образовательных организаций Москвы, которую посвятят знакомству молодого поколения с рынком труда. Специалисты познакомят молодежь с возможностями и услугами, которые предлагает центр для профессиональной ориентации и трудоустройства молодых москвичей. Нужно пройти регистрацию по <text:a xlink:type="simple" xlink:href="https://mycareermoscow.timepad.ru/event/1850751/" office:name=""><text:span text:style-name="Definition">ссылке</text:span></text:a>.</text:p>
      <text:p text:style-name="Text_20_body">А с 8 по 10 декабря гости центра занятости смогут посетить новогодний онлайн-марафон вакансий. Более 50 успешных московских компаний продемонстрируют свои предложения трудоустройства для самого широкого круга соискателей: 8 декабря — «Работа для свободных людей» — вакансии с возможностью удаленной работы и гибким графиком для мам и студентов, 9 декабря пройдет «День профессионалов» — предложения для специалистов из разных сфер с опытом работы, 10 декабря стартует «Фестиваль брендов» — вакансии крупных и известных компаний для тех, кто настроен идти вверх по карьерной лестнице. Начало ежедневно в 15:00. Чтобы стать участником мероприятия, нужно зарегистрироваться по <text:a xlink:type="simple" xlink:href="https://dszn.ru/cp/ru-RU/news/news/update/%20https:/mycareermoscow.timepad.ru/event/1850573/" office:name=""><text:span text:style-name="Definition">ссылке</text:span></text:a>.</text:p>
      <text:p text:style-name="Text_20_body">Кроме того, 9 декабря начнется онлайн-фестиваль деловых игр «Сила слова». Начало в 10:00 и в 14.00. Посетители смогут принять участие в играх, направленных на различные тематики. Необходима регистрация по <text:a xlink:type="simple" xlink:href="https://mycareermoscow.timepad.ru/event/1850622/" office:name=""><text:span text:style-name="Definition">ссылке</text:span></text:a>.</text:p>
      <text:p text:style-name="Text_20_body"><text:line-break/></text:p>
      <text:p text:style-name="Text_20_body">Адрес страницы: <text:a xlink:type="simple" xlink:href="http://cao.mos.ru/presscenter/news/detail/10428306.html" office:name=""><text:span text:style-name="Definition">http://cao.mos.ru/presscenter/news/detail/10428306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2T14:39:50Z</meta:creation-date>
    <dc:date>2023-05-12T14:39:50Z</dc:date>
  </office:meta>
</office:document-meta>
</file>