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ука-о-кофе-встречу-с-читателями-организуют-в-библиотеке-бунина"/>Наука о кофе: встречу с читателями организуют в библиотеке Бунина<text:bookmark-end text:name="наука-о-кофе-встречу-с-читателями-организуют-в-библиотеке-бунина"/></text:h>
      <text:p text:style-name="First_20_paragraph">14.01.2022</text:p>
      <text:p text:style-name="Text_20_body">В библиотеке Ивана Бунина 18 января состоится встреча с читателями. Культурно-досуговое мероприятие посвятят Международному дню кофейного гурмана.</text:p>
      <text:p text:style-name="Text_20_body">— Сотрудники читальни представят авторов книг о горячем напитке. Для участников подготовят презентацию произведений с прочтением отдельных глав: Джессики Исто «Крафтовый Кофе. Руководство по приготовлению вкусного кофе дома», Колина Хармона «Что я знаю о работе кофейни» и Глеба Невейкина «Баристология», а также познакомятся со знаменитыми актерами и писателями, — рассказала Татьяна Богоявленская, администратор Бунинского зала библиотеки.</text:p>
      <text:p text:style-name="Text_20_body">Добавим, что книг о кофе, особенно на русском языке выпускается не много, а профессиональных еще меньше.</text:p>
      <text:p text:style-name="Text_20_body">Начало мероприятия состоится в 14:00. Соблюдение всех эпидемиологических требований обязательно.</text:p>
      <text:p text:style-name="Text_20_body"> </text:p>
      <text:p text:style-name="Text_20_body">ЭТО ИНТЕРЕСНО</text:p>
      <text:p text:style-name="Text_20_body">А вы знали, что наибольшее количество кофе употребляют финны. Один взрослый может выпить приблизительно шесть чашек кофе средней крепости на протяжении одного дня.</text:p>
      <text:p text:style-name="Text_20_body">Отметим, что в одной порции кофе содержится несколько сотен антиоксидантов. Их полный вывод  из организма осуществляется на протяжении месяца.</text:p>
      <text:p text:style-name="Text_20_body">Стоит отметить, что эспрессо содержит меньшее количество кофеина, чем кофе, приготовленное «капельным методом». Это связано с тем, что для приготовления напитка требуется несколько минут и вода практически не взаимодействует с кофеином, соответственно его количество не такое уж и большое.</text:p>
      <text:p text:style-name="Text_20_body"><text:line-break/></text:p>
      <text:p text:style-name="Text_20_body">Адрес страницы: <text:a xlink:type="simple" xlink:href="http://cao.mos.ru/presscenter/news/detail/10553542.html" office:name=""><text:span text:style-name="Definition">http://cao.mos.ru/presscenter/news/detail/10553542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8:08:24Z</meta:creation-date>
    <dc:date>2023-07-07T08:08:24Z</dc:date>
  </office:meta>
</office:document-meta>
</file>