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ую-трамвайную-линию-построят-в-таганском-районе"/>Новую трамвайную линию построят в Таганском районе<text:bookmark-end text:name="новую-трамвайную-линию-построят-в-таганском-районе"/></text:h>
      <text:p text:style-name="First_20_paragraph">27.01.2022</text:p>
      <text:p text:style-name="Text_20_body">Специалисты утвердили проект строительства трамвайной линии в Таганском районе. Об этом стало известно 26 января.</text:p>
      <text:p text:style-name="Text_20_body">— Новый транспортный элемент появится вдоль улицы Сергия Радонежского с примыканием к существующим путям на площади Рогожской Заставы и Андроньевской площади. В местах стыковки предусмотрена реконструкция дороги с устройством новых стрелочных переводов, — проинформировали в пресс-службе Комитета города Москвы по ценовой политике в строительстве и государственной экспертизе проектов.</text:p>
      <text:p text:style-name="Text_20_body">Кроме того, в ходе проекта запланирован ремонт улицы Золоторожский Вал, улицы Малая Андроньевская, Костомаровского переулка, Николоямской улицы, примыкания Николоямской улицы к улице Александра Солженицына и Добровольческой улице. Рабочие дополнительно устроят посадочные площадки на остановках трамвая, создадут велосипедную дорожку и переустроят инженерные коммуникации.</text:p>
      <text:p text:style-name="Text_20_body">Также, в Таганском районе появятся светофорные объекты, пешеходные переходы, дорожные знаки и барьерные ограждения.</text:p>
      <text:p text:style-name="Text_20_body"><text:line-break/></text:p>
      <text:p text:style-name="Text_20_body">Адрес страницы: <text:a xlink:type="simple" xlink:href="http://cao.mos.ru/presscenter/news/detail/10584359.html" office:name=""><text:span text:style-name="Definition">http://cao.mos.ru/presscenter/news/detail/10584359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9T10:47:18Z</meta:creation-date>
    <dc:date>2024-12-29T10:47:18Z</dc:date>
  </office:meta>
</office:document-meta>
</file>