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тешествие-за-рамки-картины-лекцию-про-русский-пейзаж-прочтут-в-музее-тропинина"/>Путешествие за рамки картины: лекцию про русский пейзаж прочтут в музее Тропинина<text:bookmark-end text:name="путешествие-за-рамки-картины-лекцию-про-русский-пейзаж-прочтут-в-музее-тропинина"/></text:h>
      <text:p text:style-name="First_20_paragraph">27.01.2022</text:p>
      <text:p text:style-name="Text_20_body">Лекцию «Пейзаж. Путешествия за рамки картины: история пейзажа в русской живописи» прочтут 29 января в Музее Василия Тропинина и московских художников его времени.</text:p>
      <text:p text:style-name="Text_20_body">— Гости культурного учреждения узнают историю развития пейзажной живописи в России. Лектор познакомит их с ключевыми фигурами, которые творили в этом жанре и оказали существенное влияние на его становление, — рассказал заведующий экскурсионно-просветительским отделом музея Федор Щеткин.</text:p>
      <text:p text:style-name="Text_20_body">Мероприятие проведут в рамках публичной программы к выставке «Мода на Nature».</text:p>
      <text:p text:style-name="Text_20_body">В качестве спикера выступит историк искусства Елена Архипова.</text:p>
      <text:p text:style-name="Text_20_body">Вход по предварительной регистрации по телефону: 8(916)418-03-49 и покупке билета на экспозицию по ссылке. Начало в 13:00.</text:p>
      <text:p text:style-name="Text_20_body"><text:line-break/></text:p>
      <text:p text:style-name="Text_20_body">Адрес страницы: <text:a xlink:type="simple" xlink:href="http://cao.mos.ru/presscenter/news/detail/10584390.html" office:name=""><text:span text:style-name="Definition">http://cao.mos.ru/presscenter/news/detail/1058439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09:09:39Z</meta:creation-date>
    <dc:date>2023-09-26T09:09:39Z</dc:date>
  </office:meta>
</office:document-meta>
</file>