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стоящий-кораблик-увлекательный-театр-теней-покажут-в-гайдаровке"/>Настоящий кораблик: увлекательный театр теней покажут в «Гайдаровке»<text:bookmark-end text:name="настоящий-кораблик-увлекательный-театр-теней-покажут-в-гайдаровке"/></text:h>
      <text:p text:style-name="First_20_paragraph">04.02.2022</text:p>
      <text:p text:style-name="Text_20_body">Теневой театр «Настоящий кораблик» 5 февраля представят детям работники Центральной городской детской библиотеки имени Аркадия Гайдара.</text:p>
      <text:p text:style-name="Text_20_body">Как объяснила пресс-секретарь читальни Оксана Снежко, юным читателям предложили окунуться в годовой цикл встреч «12 настроений Гайдаровки», где каждый месяц посвящен новой тематике. Так, центральная тема февраля — «Зимние тени».</text:p>
      <text:p text:style-name="Text_20_body">— Ребятам покажут постановку по книге автора Марины Аромштам «Настоящий кораблик». Детям расскажут поучительную сказку о том, как бумажный кораблик искренне захотел стать настоящим судном, отправился в открытое море и не боялся трудностей. По завершении спектакля зрители примерят на себя роли постановки и также сыграют несколько сцен, — рассказала сотрудница культурного учреждения.</text:p>
      <text:p text:style-name="Text_20_body">Начало в 14:00. Вход на мероприятие возможен только при наличии билета.</text:p>
      <text:p text:style-name="Text_20_body">Во время встречи гости должны соблюдать санитарные нормы и носить средства индивидуальной защиты.</text:p>
      <text:p text:style-name="Text_20_body"><text:line-break/></text:p>
      <text:p text:style-name="Text_20_body">Адрес страницы: <text:a xlink:type="simple" xlink:href="http://cao.mos.ru/presscenter/news/detail/10599313.html" office:name=""><text:span text:style-name="Definition">http://cao.mos.ru/presscenter/news/detail/1059931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7:20:20Z</meta:creation-date>
    <dc:date>2023-06-17T17:20:20Z</dc:date>
  </office:meta>
</office:document-meta>
</file>