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ликий-эрмитаж-фильм-к-170-летию-музея-покажут-в-доме-лосева"/>Великий Эрмитаж: фильм к 170-летию музея покажут в «Доме Лосева»<text:bookmark-end text:name="великий-эрмитаж-фильм-к-170-летию-музея-покажут-в-доме-лосева"/></text:h>
      <text:p text:style-name="First_20_paragraph">08.02.2022</text:p>
      <text:p text:style-name="Text_20_body">Документальный фильм «Великий Эрмитаж» к 170-летию со дня открытия Государственного Эрмитажа 16 февраля представят сотрудники Отдела чтения и творческого развития научной библиотеки и мемориального музея «Дом Алексея Лосева».</text:p>
      <text:p text:style-name="Text_20_body">По словам заведующей читальней Екатерины Чернышовой, киноленту покажут в рамках творческого проекта культурного учреждения «Арбатский Арс: Документальное кино».</text:p>
      <text:p text:style-name="Text_20_body">— Фильм о масштабной галерее, основанной императрицей Екатериной Великой в 1764 году, и главной достопримечательности Санкт-Петербурга откроет для зрителей Эрмитаж с новой стороны. В частности, гости читальни узнают, сколько времени потребовалось для формирования коллекции из 2,7 миллиона экспонатов, — сообщила Екатерина Чернышова.</text:p>
      <text:p text:style-name="Text_20_body">Отметим, что собрания музея настолько велики, что потребуются годы, чтобы осмотреть их в полном объеме.</text:p>
      <text:p text:style-name="Text_20_body">Мероприятие начнется в 16:00. Перед посещением необходимо пройти <text:a xlink:type="simple" xlink:href="http://domloseva.ru/events/afisha/event/2838-arbatskij-ars-dokumentalnoe-kino" office:name=""><text:span text:style-name="Definition">регистрацию</text:span></text:a>.</text:p>
      <text:p text:style-name="Text_20_body"><text:line-break/></text:p>
      <text:p text:style-name="Text_20_body"><text:line-break/></text:p>
      <text:p text:style-name="Text_20_body">Адрес страницы: <text:a xlink:type="simple" xlink:href="http://cao.mos.ru/presscenter/news/detail/10605121.html" office:name=""><text:span text:style-name="Definition">http://cao.mos.ru/presscenter/news/detail/10605121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9T01:38:09Z</meta:creation-date>
    <dc:date>2023-07-09T01:38:09Z</dc:date>
  </office:meta>
</office:document-meta>
</file>