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дарения-книг-проведут-сотрудники-школы-1231"/>День дарения книг проведут сотрудники школы № 1231<text:bookmark-end text:name="день-дарения-книг-проведут-сотрудники-школы-1231"/></text:h>
      <text:p text:style-name="First_20_paragraph">14.02.2022</text:p>
      <text:p text:style-name="Text_20_body">Представители школы №1231 имени Василия Поленова 14 февраля организуют Международный день дарения книг.</text:p>
      <text:p text:style-name="Text_20_body">В ходе акции все желающие смогут поделится прочитанной литературой с теми, кому это необходимо. Участники смогут подарить книги из разных тематик. Например, это может быть художественная, познавательная или детская литература, проинформировали на официальном <text:a xlink:type="simple" xlink:href="https://sch1231.mskobr.ru/edu-news/13147" office:name=""><text:span text:style-name="Definition">сайте</text:span></text:a> образовательного учреждения.</text:p>
      <text:p text:style-name="Text_20_body">Подаренные издания станут доступны детям и подарят им много радости. Кроме того, ненужные книжки не придется выкидывать.</text:p>
      <text:p text:style-name="Text_20_body">Передать литературу можно по адресу: Спасопесковский переулок, дом 6, строение 7.</text:p>
      <text:p text:style-name="Text_20_body">Добавим, что акция направлена на совершение добрых дел.</text:p>
      <text:p text:style-name="Text_20_body"><text:line-break/></text:p>
      <text:p text:style-name="Text_20_body">Адрес страницы: <text:a xlink:type="simple" xlink:href="http://cao.mos.ru/presscenter/news/detail/10618866.html" office:name=""><text:span text:style-name="Definition">http://cao.mos.ru/presscenter/news/detail/1061886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03:37:35Z</meta:creation-date>
    <dc:date>2024-12-17T03:37:35Z</dc:date>
  </office:meta>
</office:document-meta>
</file>