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питальный-ремонт-проведут-в-помещении-на-новом-арбате"/>Капитальный ремонт проведут в помещении на Новом Арбате<text:bookmark-end text:name="капитальный-ремонт-проведут-в-помещении-на-новом-арбате"/></text:h>
      <text:p text:style-name="First_20_paragraph">21.02.2022</text:p>
      <text:p text:style-name="Text_20_body">На Новом Арбате специалисты проведут капитальный ремонт в помещении общего пользования. Об этом стало известно 18 февраля.</text:p>
      <text:p text:style-name="Text_20_body">Объект находится по адресу: улица Новый Арбат, дом 36. Здание является административным и имеет 32 этажа.</text:p>
      <text:p text:style-name="Text_20_body">— В ходе ремонта специалистам предстоит частично заменить перегородки и демонтировать старые двери. На их место установят новые. Также, мастера обновят отделку потолка, стен и пола в отдельных помещениях, — проинформировали в пресс-службе Комитета города Москвы по ценовой политике в строительстве и государственной экспертизе проектов.</text:p>
      <text:p text:style-name="Text_20_body">Еще в проекте ремонта предусмотрена частичная замена систем электроснабжения, водоотведения, отопления и водоснабжения.</text:p>
      <text:p text:style-name="Text_20_body">После всех работ в помещении откроют кафе с 32 посадочными местами для посетителей.</text:p>
      <text:p text:style-name="Text_20_body"><text:line-break/></text:p>
      <text:p text:style-name="Text_20_body">Адрес страницы: <text:a xlink:type="simple" xlink:href="http://cao.mos.ru/presscenter/news/detail/10637620.html" office:name=""><text:span text:style-name="Definition">http://cao.mos.ru/presscenter/news/detail/10637620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5:12:36Z</meta:creation-date>
    <dc:date>2023-05-12T15:12:36Z</dc:date>
  </office:meta>
</office:document-meta>
</file>