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ремся-с-ленью-вебинар-психологической-помощи-провели-в-мисис"/>Боремся с ленью: вебинар психологической помощи провели в «МИСиС»<text:bookmark-end text:name="боремся-с-ленью-вебинар-психологической-помощи-провели-в-мисис"/></text:h>
      <text:p text:style-name="First_20_paragraph">25.02.2022</text:p>
      <text:p text:style-name="Text_20_body">Вебинар «Лень. Бороться нельзя сдаться. Ставим свою запятую» провели 24 февраля на онлайн-платформе Научного исследовательского технологического университета «МИСиС».</text:p>
      <text:p text:style-name="Text_20_body">Эксперты рассказали о лени с точки зрения психологии и научили слушателей лучше ориентироваться во внутренних состояниях.</text:p>
      <text:p text:style-name="Text_20_body">— На встрече рассмотрели методы укрепления воли и самопознания, которыми может воспользоваться любой человек. С ленью периодически встречается каждый, поэтому программу мероприятия выстроили так, чтобы зрители всех возрастов научились ее определять и бороться с ней, — рассказал Сергей Хоркин, психолог и сотрудник университета.</text:p>
      <text:p text:style-name="Text_20_body">В качестве спикеров выступили профессиональные психологи Юлия Лавринович и Инна Хоркина.</text:p>
      <text:p text:style-name="Text_20_body">Посмотреть запись образовательного вебинара можно по <text:a xlink:type="simple" xlink:href="https://vk.com/video-62258607_456240819?list=f691a22af09e06eefc" office:name=""><text:span text:style-name="Definition">ссылке</text:span></text:a>.</text:p>
      <text:p text:style-name="Text_20_body"><text:line-break/></text:p>
      <text:p text:style-name="Text_20_body">Адрес страницы: <text:a xlink:type="simple" xlink:href="http://cao.mos.ru/presscenter/news/detail/10647283.html" office:name=""><text:span text:style-name="Definition">http://cao.mos.ru/presscenter/news/detail/10647283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4T10:48:41Z</meta:creation-date>
    <dc:date>2024-11-14T10:48:41Z</dc:date>
  </office:meta>
</office:document-meta>
</file>