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мера-мотор-начали-работу-специального-кинокласса-запустят-в-школе-518"/>Камера! Мотор! Начали!: работу специального кинокласса запустят в школе №518<text:bookmark-end text:name="камера-мотор-начали-работу-специального-кинокласса-запустят-в-школе-518"/></text:h>
      <text:p text:style-name="First_20_paragraph">24.03.2022</text:p>
      <text:p text:style-name="Text_20_body">Школа №518 открывает с 26 марта набор в уникальный проект «Киноклассы» на 2022 – 2023 учебный год.</text:p>
      <text:p text:style-name="Text_20_body">— Мы приглашаем всех желающих посетить первый мастер-класс «Окно в мир кино». Ведущим встречи выступит актер театра и кино Семен Лопатин. Сегодня у ребят есть отличная возможность посетить уникальный мастер-класс, а уже завтра они смогут попасть в титры нового фильма. Встреча состоится 26 марта на базе школы №518, — проинформировала куратор проекта «Кинокласс» Мария Коченова.</text:p>
      <text:p text:style-name="Text_20_body">Мастер-класс состоится по адресу: Садовническая набережная, дом 37, строение 1. Начало мероприятия в 14:00.</text:p>
      <text:p text:style-name="Text_20_body">На встречу необходима предварительная регистрация по <text:a xlink:type="simple" xlink:href="https://docs.google.com/forms/d/e/1FAIpQLSeSgjCtnERlkmbJcVsBM3Ayd_zO5bT2dJ0ibGnH7eGgtRfMSg/viewform?usp=sf_link" office:name=""><text:span text:style-name="Definition">ссылке</text:span></text:a> или по номеру телефона: 8 (965) 274-73-83.</text:p>
      <text:p text:style-name="Text_20_body">Добавим, что проект «Кинокласс» разработан при поддержке Департамента города Москвы. В программе дети смогут пройти различные мастер-классы и прослушать лекции и семинары от известных актеров.</text:p>
      <text:p text:style-name="Text_20_body"><text:line-break/></text:p>
      <text:p text:style-name="Text_20_body">Адрес страницы: <text:a xlink:type="simple" xlink:href="http://cao.mos.ru/presscenter/news/detail/10703871.html" office:name=""><text:span text:style-name="Definition">http://cao.mos.ru/presscenter/news/detail/1070387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05:06:00Z</meta:creation-date>
    <dc:date>2023-05-28T05:06:00Z</dc:date>
  </office:meta>
</office:document-meta>
</file>