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да-начала-xx-века-мастер-класс-организуют-в-культурном-центре-новослободский"/>Мода начала XX века: мастер-класс организуют в Культурном центре «Новослободский»<text:bookmark-end text:name="мода-начала-xx-века-мастер-класс-организуют-в-культурном-центре-новослободский"/></text:h>
      <text:p text:style-name="First_20_paragraph">01.04.2022</text:p>
      <text:p text:style-name="Text_20_body">В Культурном центре «Новослободский» 5 апреля организуют мастер-класс «Мода начала XX века».</text:p>
      <text:p text:style-name="Text_20_body">Такие занятия развивают творческие способности у детей.</text:p>
      <text:p text:style-name="Text_20_body">— Юным жителям столицы расскажут об интересной истории моды XX века. Также гости узнают техники создания интересного коллажа и попробуют себя в работе с заготовленными материалами из различных журналов и газет, — проинформировала менеджер по связям с общественностью культурного учреждения Екатерина Захаренкова.</text:p>
      <text:p text:style-name="Text_20_body">Встречу проведет руководитель студии «Художественная мастерская» и «ИЗО студия» — Екатерина Румянцева.</text:p>
      <text:p text:style-name="Text_20_body">Начало мастер-класса в 17:00. Для посещения следует предварительно <text:a xlink:type="simple" xlink:href="https://novosl.ru/afisha#!/tproduct/427623308-1648192266599" office:name=""><text:span text:style-name="Definition">зарегистрироваться</text:span></text:a>.</text:p>
      <text:p text:style-name="Text_20_body">Представители Культурного центра «Новослободский» активно проводят творческие мероприятия для жителей столицы. В учреждении в регулярном формате проводят мастер-классы, лекции, концерты и другие события.</text:p>
      <text:p text:style-name="Text_20_body"><text:line-break/></text:p>
      <text:p text:style-name="Text_20_body">Адрес страницы: <text:a xlink:type="simple" xlink:href="http://cao.mos.ru/presscenter/news/detail/10724563.html" office:name=""><text:span text:style-name="Definition">http://cao.mos.ru/presscenter/news/detail/1072456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56:39Z</meta:creation-date>
    <dc:date>2023-07-19T21:56:39Z</dc:date>
  </office:meta>
</office:document-meta>
</file>