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музыка-нового-света-камерный-концерт-состоится-в-доме-лосева"/>Музыка Нового света: камерный концерт состоится в Доме Лосева<text:bookmark-end text:name="музыка-нового-света-камерный-концерт-состоится-в-доме-лосева"/></text:h>
      <text:p text:style-name="First_20_paragraph">04.05.2022</text:p>
      <text:p text:style-name="Text_20_body">Концерт «Музыка Нового света» 14 мая представят в Отделе чтения и творческого развития научной библиотеки и мемориального музея «Дом Алексея Лосева».</text:p>
      <text:p text:style-name="Text_20_body">Перед зрителями выступит ансамбль камерной музыки «Новэль».</text:p>
      <text:p text:style-name="Text_20_body">По словам заведующей культурным подразделением Екатерины Чернышовой, в программу вечера также войдет выставка «Имени Твоему!» о библейских мотивах в современном искусстве.</text:p>
      <text:p text:style-name="Text_20_body">— Гости насладятся классической музыкой и рассмотрят экспозицию живописи и скульптуры, основную часть объектов для которой взяли из собрания православного священника, протоиерея Андрея Юревича. На концерте посетители послушают арии в классическом стиле для арфы и фортепиано, а также колыбельные и серенады, — поделилась Екатерина Чернышова.</text:p>
      <text:p text:style-name="Text_20_body">Начало мероприятия в 18:00. Участие по предварительной <text:a xlink:type="simple" xlink:href="http://domloseva.ru/events/afisha/event/2976-kontsert-muzyka-novogo-sveta-ansambl-kamernoj-muzyki-novel" office:name=""><text:span text:style-name="Definition">регистрации</text:span></text:a>.</text:p>
      <text:p text:style-name="Text_20_body"><text:line-break/></text:p>
      <text:p text:style-name="Text_20_body">Адрес страницы: <text:a xlink:type="simple" xlink:href="http://cao.mos.ru/presscenter/news/detail/10790655.html" office:name=""><text:span text:style-name="Definition">http://cao.mos.ru/presscenter/news/detail/10790655.html</text:span></text:a></text:p>
      <text:p text:style-name="Text_20_body"><text:a xlink:type="simple" xlink:href="http://cao.mos.ru" office:name=""><text:span text:style-name="Definition">Префектура Центрального административного округа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3-05-17T17:44:52Z</meta:creation-date>
    <dc:date>2023-05-17T17:44:52Z</dc:date>
  </office:meta>
</office:document-meta>
</file>