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свыше-500-мероприятий-подготовили-к-книжному-фестивалю-на-красной-площади"/>Свыше 500 мероприятий подготовили к книжному фестивалю на Красной Площади<text:bookmark-end text:name="свыше-500-мероприятий-подготовили-к-книжному-фестивалю-на-красной-площади"/></text:h>
      <text:p text:style-name="First_20_paragraph">02.06.2022</text:p>
      <text:p text:style-name="Text_20_body">Более 500 различных мероприятий подготовили к ежегодному книжному фестивалю «Красная площадь». Комплексная программа пройдет с 3 по 6 июня на Красной Площади.</text:p>
      <text:p text:style-name="Text_20_body">По словам заместителя председателя оргкомитета по подготовке и проведению фестиваля Владимира Григорьева, в текущем году заработает новая площадка «Научный лекторий». Ее ключевой темой станет «Актуальные события в мире науки и новых технологий», уточнили на <text:a xlink:type="simple" xlink:href="https://www.mskagency.ru/materials/3216185" office:name=""><text:span text:style-name="Definition">сайте</text:span></text:a> Агентства городских новостей «Москва».</text:p>
      <text:p text:style-name="Text_20_body">В то же время, руководитель Департамента культуры столицы Александр Кибовский сообщил о размещении площадки «Москва — литературный мегаполис». Две зоны «Малая сунна» и «Библиотека» расположатся возле здания Государственного исторического музея.</text:p>
      <text:p text:style-name="Text_20_body">В ходе книжного фестиваля в Российской государственной детской библиотеке в детской зоне мастер-классов и в игротеке пройдут более 130 творческих, научных и культурных мероприятий.</text:p>
      <text:p text:style-name="Text_20_body">Напомним, что «Красная площадь» ежегодно объединяет прозаиков, поэтов, переводчиков, издателей, библиотекарей и ведущих деятелей культуры.</text:p>
      <text:p text:style-name="Text_20_body"><text:line-break/></text:p>
      <text:p text:style-name="Text_20_body">Адрес страницы: <text:a xlink:type="simple" xlink:href="http://cao.mos.ru/presscenter/news/detail/10846066.html" office:name=""><text:span text:style-name="Definition">http://cao.mos.ru/presscenter/news/detail/10846066.html</text:span></text:a></text:p>
      <text:p text:style-name="Text_20_body"><text:a xlink:type="simple" xlink:href="http://cao.mos.ru" office:name=""><text:span text:style-name="Definition">Префектура Централь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20T20:23:55Z</meta:creation-date>
    <dc:date>2023-07-20T20:23:55Z</dc:date>
  </office:meta>
</office:document-meta>
</file>