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60-тысяч-цветов-высадили-на-арбате-с-начала-лета"/>Почти 60 тысяч цветов высадили на Арбате с начала лета<text:bookmark-end text:name="почти-60-тысяч-цветов-высадили-на-арбате-с-начала-лета"/></text:h>
      <text:p text:style-name="First_20_paragraph">10.06.2022</text:p>
      <text:p text:style-name="Text_20_body">В начале летнего сезона в районе Арбат провели работы по высадке цветочной рассады в клумбах. За десять дней специалисты Государственного бюджетного учреждения «Жилищник» посадили 56 тысяч растений.</text:p>
      <text:p text:style-name="Text_20_body">— Теперь клумбы района украшены такими видами цветов как: петуния, бегония, вербена, тагетес, сальвия, цинния и другими, — рассказал заместитель директора по содержанию и благоустройству, главный садовник ГБУ «Жилищник» района Арбат Евгений Скороходов.</text:p>
      <text:p text:style-name="Text_20_body">Благодаря проведенным работам, взгляд жителей района все лето будут радовать красивые клумбы.</text:p>
      <text:p text:style-name="Text_20_body">Стоит отметить, что работы по благоустройству и озеленению района будут проводить на регулярной основе до конца сезона.</text:p>
      <text:p text:style-name="Text_20_body"><text:line-break/></text:p>
      <text:p text:style-name="Text_20_body">Адрес страницы: <text:a xlink:type="simple" xlink:href="http://cao.mos.ru/presscenter/news/detail/10864519.html" office:name=""><text:span text:style-name="Definition">http://cao.mos.ru/presscenter/news/detail/1086451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02:09:35Z</meta:creation-date>
    <dc:date>2023-07-21T02:09:35Z</dc:date>
  </office:meta>
</office:document-meta>
</file>