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новление-личности-федора-ушакова-разберут-в-доме-лосева"/>Становление личности Федора Ушакова разберут в «Доме Лосева»<text:bookmark-end text:name="становление-личности-федора-ушакова-разберут-в-доме-лосева"/></text:h>
      <text:p text:style-name="First_20_paragraph">10.06.2022</text:p>
      <text:p text:style-name="Text_20_body">Музыкальный спектакль «От Романова до Темникова дальними морями…» проведут 12 июня в Научной библиотеке и мемориальном музее «Дом Алексея Лосева».</text:p>
      <text:p text:style-name="Text_20_body">Мероприятие приурочили ко Дню России.</text:p>
      <text:p text:style-name="Text_20_body">Вниманию зрителей представят историю жизни адмирала Федора Ушакова в формате музыкально-театрального эссе по дневниковым записям, воспоминаниям его современников, письмам и указам, в исполнении актеров и исполнителей музыкального театра «Амадей». Художественным руководителем выступит Олег Митрофанов.</text:p>
      <text:p text:style-name="Text_20_body">— Гости смогут увидеть эволюцию таланта, духа и воли личности Федора Ушакова в стихах русских и европейских классиков, положенных на музыку XX века авторства таких известных композиторов, как Михаил Глинка, Петр Чайковский, Дмитрий Бортнянский и других, — поделилась заведующая отделом Центра чтения и творческого развития «Дома Алексея Лосева» Екатерина Чернышова.</text:p>
      <text:p text:style-name="Text_20_body">Начало спектакля в 19:00 по адресу: улица Арбат, дом 33.</text:p>
      <text:p text:style-name="Text_20_body">Необходима <text:a xlink:type="simple" xlink:href="https://www.mos.ru/afisha/event/245178257/" office:name=""><text:span text:style-name="Definition">регистрация</text:span></text:a>.</text:p>
      <text:p text:style-name="Text_20_body">ЭТО ИНТЕРЕСНО</text:p>
      <text:p text:style-name="Text_20_body">К морской карьере Федора Ушакова готовили с детства — сперва он поступил в кадетский корпус, а затем начал свою службу на Балтийском флоте, где добился немалых успехов, которые не остались незамеченными.</text:p>
      <text:p text:style-name="Text_20_body">За годы службы Федор Ушаков успел побывать в водах всех омывающих Европу морей. За свою карьеру он участвовал в 43 сражениях, не проиграв ни одного из них.</text:p>
      <text:p text:style-name="Text_20_body">Ни одного прижизненного портрета адмирала не сохранилось. Они, судя по всему, существовали, но куда-то пропали.</text:p>
      <text:p text:style-name="Text_20_body"><text:line-break/></text:p>
      <text:p text:style-name="Text_20_body">Адрес страницы: <text:a xlink:type="simple" xlink:href="http://cao.mos.ru/presscenter/news/detail/10864540.html" office:name=""><text:span text:style-name="Definition">http://cao.mos.ru/presscenter/news/detail/10864540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14:19:46Z</meta:creation-date>
    <dc:date>2023-06-17T14:19:46Z</dc:date>
  </office:meta>
</office:document-meta>
</file>