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цодд-создадут-постоянные-и-временные-велодорожки-в-центре-москвы"/>Специалисты ЦОДД создадут постоянные и временные велодорожки в центре Москвы<text:bookmark-end text:name="специалисты-цодд-создадут-постоянные-и-временные-велодорожки-в-центре-москвы"/></text:h>
      <text:p text:style-name="First_20_paragraph">16.06.2022</text:p>
      <text:p text:style-name="Text_20_body">Сотрудники Центра организации дорожного движения летом создадут постоянные и временные велодорожки и велополосы в центре Москвы.</text:p>
      <text:p text:style-name="Text_20_body">Специальная разметка появится в Тверском, Басманном и Пресненском районах.</text:p>
      <text:p text:style-name="Text_20_body">Велоинфраструктура реализуется по поручению мэра Москвы Сергея Собянина.</text:p>
      <text:p text:style-name="Text_20_body">— При проектировании учитываем предложения самих велосипедистов — они знают, какие препятствия есть на их маршруте и как это можно улучшить, — подчеркнул заместитель мэра Москвы в Правительстве Москвы по вопросам транспорта Максим Ликсутов.</text:p>
      <text:p text:style-name="Text_20_body">Благодаря доступной грамотной разметке москвичи смогут чаще пользоваться велосипедам, уточнили на <text:a xlink:type="simple" xlink:href="https://www.mskagency.ru/materials/3220201" office:name=""><text:span text:style-name="Definition">сайте</text:span></text:a> Агентства городских новостей «Москва».</text:p>
      <text:p text:style-name="Text_20_body">Специалисты ЦОДД также разместят новые велополосы еще в семи районах Москвы.</text:p>
      <text:p text:style-name="Text_20_body">Сегодня в столице продолжается реализация проекта «Зеленое кольцо». В текущем году инфраструктура на маршруте станет постоянной.</text:p>
      <text:p text:style-name="Text_20_body"><text:line-break/></text:p>
      <text:p text:style-name="Text_20_body">Адрес страницы: <text:a xlink:type="simple" xlink:href="http://cao.mos.ru/presscenter/news/detail/10873527.html" office:name=""><text:span text:style-name="Definition">http://cao.mos.ru/presscenter/news/detail/10873527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14:05:51Z</meta:creation-date>
    <dc:date>2023-07-18T14:05:51Z</dc:date>
  </office:meta>
</office:document-meta>
</file>