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социально-экономическое-развитие-арктической-зоны-российской-федерации"/>Программа «Социально-экономическое развитие Арктической зоны Российской Федерации»<text:bookmark-end text:name="программа-социально-экономическое-развитие-арктической-зоны-российской-федерации"/></text:h>
      <text:p text:style-name="First_20_paragraph">15.07.2022</text:p>
      <text:p text:style-name="Text_20_body">С целью реалиэации государственной программы «Социалвно-экономическое развитие Арктической зоны Российской Федерации» Министерством Российской Федерации по развитию Дальнего Востока и Арктики совместно с Акционерным обществом «Корпорация развития Дальнего Востока и Арктики» и Автономной некоммерческой организацией «Агентство стратегических инициатив по продвижению новых проектов» реализуется проект «Арктический вызов» (далее — Проект, Арктический вызов).</text:p>
      <text:p text:style-name="Text_20_body">Официальный старт Проекту был дан 17.06.2022 на Петербургском международном экономическом форуме. Арктический вызов масштабная программа федерального уровня, направленная на целевое привлечение высококвалифицированных специалистов и руководителей по различным направлениям в субъекты Арктической зоны Российской Федерации.</text:p>
      <text:p text:style-name="Text_20_body">В настоящий момент для реализации Проекта запущена кампания по подбору квалифицированных специалистов, управленческих кадров среднего и высшего звена, в том числе в региональные органы исполнительной власти и бюджетные организации.</text:p>
      <text:p text:style-name="Text_20_body">В регионах Арктической зоны открыты порядка 200 вакансий по различным направлениям: энергетика, строительство, ЖКХ, медицина, социальная сфера, образование, информационные технологии, СМИ и др. В Проекте участвуют следующие регионът: Мурманская область, Ненецкий автономный округ, Чукотский автономный округ, Ямало-Ненецкий автономный округ, Республики Коми, Республика Карелия, Республика Якутия (Caxa), Архангельская область и Красноярский край.</text:p>
      <text:p text:style-name="Text_20_body">Конкурс на замещение вакантных должностей предполагает гибридный формат: заочный отбор кандидатов, серию публичных мероприятий, этапы групповой и индивидуальной оценки. Для успешной реализации Проекта планируется участие в конкурсе более 10 тысяч кандидатов. Информация о Проекте размещена на сайте арктический-вызов.рф.</text:p>
      <text:p text:style-name="Text_20_body"><text:line-break/></text:p>
      <text:p text:style-name="Text_20_body">Адрес страницы: <text:a xlink:type="simple" xlink:href="http://cao.mos.ru/presscenter/news/detail/10936997.html" office:name=""><text:span text:style-name="Definition">http://cao.mos.ru/presscenter/news/detail/10936997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5T07:53:35Z</meta:creation-date>
    <dc:date>2023-09-15T07:53:35Z</dc:date>
  </office:meta>
</office:document-meta>
</file>