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аинственный-мир-амфибий-кипер-московского-зоопарка-рассказал-о-своей-работе"/>Таинственный мир амфибий: кипер Московского зоопарка рассказал о своей работе<text:bookmark-end text:name="таинственный-мир-амфибий-кипер-московского-зоопарка-рассказал-о-своей-работе"/></text:h>
      <text:p text:style-name="First_20_paragraph">22.07.2022</text:p>
      <text:p text:style-name="Text_20_body">Александр Гатилов, кипер выставки «Таинственный мир амфибий» Московского зоопарка и ведущий зоолог рассказал о своей работе и об особенностях амфибных животных.</text:p>
      <text:p text:style-name="Text_20_body">Специалист поделился информацией об экспозиции «Таинственный мир амфибий», которая спрятана глубоко на территории зоопарка — ее находят только самые заинтересованные посетители. На пространстве выставки с приглушенным светом обустроены тропические террариумы для земноводных. Всего там представлено 34 вида животных, среди которых безногие, бесхвостые и хвостатые.</text:p>
      <text:p text:style-name="Text_20_body">За их комфорт отвечает Александр Гатилов. Кипер ежедневно проверяет террариумы и вытирает стекла, следит за здоровьем и питанием обитателей, сообщили на сайте мэра Москвы. Специалист рассказал, что к каждому животному нужен свой особенный подход.</text:p>
      <text:p text:style-name="Text_20_body">Любимчиком Александра является харизматичная амфиума трехпалая по имени Фима — вытянутое змеевидное туловище длиной около метра, маленькие лапки с тремя пальчиками. У животного на носу «веснушки», которые предназначены для ощущения других зверей в болоте.</text:p>
      <text:p text:style-name="Text_20_body">Александр Гатилов работает на выставке со дня ее открытия в 2014 году. До этого кипер вел биологический кружок во Дворце пионеров и школьников.</text:p>
      <text:p text:style-name="Text_20_body">ЭТО ИНТЕРЕСНО</text:p>
      <text:p text:style-name="Text_20_body">Первыми домашними питомцами Александра стали сверчки, а первым террариумным любимцем — паук, крупный и мохнатый псалмопеус ирминия или гайанский древесный птицеед.</text:p>
      <text:p text:style-name="Text_20_body">Амфибии — ночные животные. Они могут квакать с позднего вечера и до раннего утра, не каждый готов к такому.</text:p>
      <text:p text:style-name="Text_20_body">Некоторых амфибий лучше совсем не трогать: земноводные бывают настолько ранимыми, что от стресса после контакта с человеком могут покрыться язвами.</text:p>
      <text:p text:style-name="Text_20_body"><text:line-break/></text:p>
      <text:p text:style-name="Text_20_body">Адрес страницы: <text:a xlink:type="simple" xlink:href="http://cao.mos.ru/presscenter/news/detail/10951649.html" office:name=""><text:span text:style-name="Definition">http://cao.mos.ru/presscenter/news/detail/1095164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18:17:48Z</meta:creation-date>
    <dc:date>2023-06-27T18:17:48Z</dc:date>
  </office:meta>
</office:document-meta>
</file>