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ехановский-университет-занял-первое-место-во-всероссийском-конкурсе-экопроектов"/>Плехановский университет занял первое место во Всероссийском конкурсе экопроектов<text:bookmark-end text:name="плехановский-университет-занял-первое-место-во-всероссийском-конкурсе-экопроектов"/></text:h>
      <text:p text:style-name="First_20_paragraph">18.08.2022</text:p>
      <text:p text:style-name="Text_20_body">Представители программы «Зеленые вузы России» 17 августа подвели итоги конкурса студенческих экопроектов «Мой зеленый вуз». Команда Российского экономического университета имени Георгия Плеханова заняла первое место в соревновании.</text:p>
      <text:p text:style-name="Text_20_body">Конкурс вошел в проект «Разделяй с нами». Цель соревнования — вовлечь студенческую молодежь в разработку проектов по снижению экологического следа вуза и внедрению конкретных практик в учебных заведениях.</text:p>
      <text:p text:style-name="Text_20_body">— На конкурсе коллектив РЭУ имени Плеханова презентовал как реализованные, так и новые проекты по внедрению «зеленых» практик в своем институте по одному из семи направлений, — сообщила пресс-секретарь программы «Зеленые вузы России» Оксана Петрова.</text:p>
      <text:p text:style-name="Text_20_body">Всего на первый этап состязания подали 122 проекта от студенческих команд. Во втором этапе преподаватели и сотрудники университетов подготовили общие итоговые заявки от вузов, сформировав 33 финальные работы. Именно эти проекты были отправлены на оценку экспертному жюри.</text:p>
      <text:p text:style-name="Text_20_body">По результатам конкурса команда Плехановского университета возглавила десятку лидеров.</text:p>
      <text:p text:style-name="Text_20_body"><text:line-break/></text:p>
      <text:p text:style-name="Text_20_body">Адрес страницы: <text:a xlink:type="simple" xlink:href="http://cao.mos.ru/presscenter/news/detail/11002141.html" office:name=""><text:span text:style-name="Definition">http://cao.mos.ru/presscenter/news/detail/11002141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20:09:59Z</meta:creation-date>
    <dc:date>2023-06-30T20:09:59Z</dc:date>
  </office:meta>
</office:document-meta>
</file>