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ка-200-пар-поженятся-в-центре-москвы-в-ноябрьские-праздники"/>Порядка 200 пар поженятся в центре Москвы в ноябрьские праздники<text:bookmark-end text:name="порядка-200-пар-поженятся-в-центре-москвы-в-ноябрьские-праздники"/></text:h>
      <text:p text:style-name="First_20_paragraph">13.10.2022</text:p>
      <text:p text:style-name="Text_20_body">В ноябрьские праздники на выездных площадках в центре Москвы поженятся порядка 200 пар.</text:p>
      <text:p text:style-name="Text_20_body">В пресс-службе управления записи актов гражданского состояния заявили, что сегодня столичные молодожены часто предпочитают выбирать красивые или праздничные даты для свадеб. Так, 5 ноября, в праздничную дату, приуроченную ко Дню народного единства, проведут около 200 торжественных церемоний на десяти различных выездных локациях.</text:p>
      <text:p text:style-name="Text_20_body">Молодожены смогут заключить брак в башне «Око» делового центра «Москва-Сити», особняке «Роял» и на стадионе «Лужники». Еще парам предложили обменяться кольцами на фоне Красной площади в гостинице «Националь» и в историческом особняке Спиридонова. На каждой из этих локаций поженятся более 20 пар, уточнили на <text:a xlink:type="simple" xlink:href="https://www.mskagency.ru/materials/3249513" office:name=""><text:span text:style-name="Definition">сайте</text:span></text:a> Агентства городских новостей «Москва».</text:p>
      <text:p text:style-name="Text_20_body">В ЗАГСе напомнили, что выбрать необычную площадку для свадьбы москвичи могут на портале спецпроекта «Новые адреса счастья».</text:p>
      <text:p text:style-name="Text_20_body"><text:line-break/></text:p>
      <text:p text:style-name="Text_20_body">Адрес страницы: <text:a xlink:type="simple" xlink:href="http://cao.mos.ru/presscenter/news/detail/11106216.html" office:name=""><text:span text:style-name="Definition">http://cao.mos.ru/presscenter/news/detail/11106216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16:06:35Z</meta:creation-date>
    <dc:date>2023-10-02T16:06:35Z</dc:date>
  </office:meta>
</office:document-meta>
</file>