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тоэкспозицию-путь-льна-обновили-в-аптекарском-огороде"/>Фотоэкспозицию «Путь льна» обновили в «Аптекарском огороде»<text:bookmark-end text:name="фотоэкспозицию-путь-льна-обновили-в-аптекарском-огороде"/></text:h>
      <text:p text:style-name="First_20_paragraph">16.11.2022</text:p>
      <text:p text:style-name="Text_20_body">Регулярную выставку «Путь льна и Cannabis sativa: история и инновации» обновили в Ботаническом саду Петра I биологического факультета Московского государственного университета имени Михаила Ломоносова «Аптекарский огород».</text:p>
      <text:p text:style-name="Text_20_body">По словам организаторов, фотоэкспозицию в старинной Субтропической оранжерее скоро дополнят работы, демонстрирующие уникальность ручного текстиля современных авторов. Обновленная выставка включит в себя необычные ботанические факты про растения, с помощью которых мастера окрашивают ткань.</text:p>
      <text:p text:style-name="Text_20_body">Еще в исторической части тактильной зоны экспозиции появятся образцы черного меха.</text:p>
      <text:p text:style-name="Text_20_body">В рамках выставки запланированы лекции и мастер-классы, уточнили в <text:a xlink:type="simple" xlink:href="https://t.me/hortus_ru/6403" office:name=""><text:span text:style-name="Definition">Telegram-канале</text:span></text:a> «Аптекарского огорода». На встречах приглашенные эксперты расскажут о праздничной сервировке стола, о мифах и легендах, связанных с волокнистыми растениями, а также гости увидят старинный ткацкий станок. Мастер-классы пройдут в тропической оранжерее в окружении лиан и пальм.</text:p>
      <text:p text:style-name="Text_20_body"><text:line-break/></text:p>
      <text:p text:style-name="Text_20_body">Адрес страницы: <text:a xlink:type="simple" xlink:href="http://cao.mos.ru/presscenter/news/detail/11229919.html" office:name=""><text:span text:style-name="Definition">http://cao.mos.ru/presscenter/news/detail/1122991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07:24:05Z</meta:creation-date>
    <dc:date>2023-07-31T07:24:05Z</dc:date>
  </office:meta>
</office:document-meta>
</file>