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ие-ели-с-разноцветными-шарами-и-гирляндами-украсят-центр-москвы-к-праздникам"/>Новогодние ели с разноцветными шарами и гирляндами украсят центр Москвы к праздникам<text:bookmark-end text:name="новогодние-ели-с-разноцветными-шарами-и-гирляндами-украсят-центр-москвы-к-праздникам"/></text:h>
      <text:p text:style-name="First_20_paragraph">05.12.2022</text:p>
      <text:p text:style-name="Text_20_body">В Москве в общей сложности установят свыше четырех тысяч световых конструкций. Новогодние ели с разноцветными шарами и гирляндами, световые арки украсят центр столицы к праздничным дням.</text:p>
      <text:p text:style-name="Text_20_body">— Особую атмосферу создадут главные символы Нового года и Рождества. Монтаж световых арок на Манежной, Тверской, Пушкинской площадях, в Новопушкинском сквере, Газетном и Камергерском переулках, на улице Кузнецкий мост стартует в ближайшее время, арка-шатер традиционно украсит фонтан Витали на площади Революции, — <text:a xlink:type="simple" xlink:href="https://t.me/kgh_moscow/8234" office:name=""><text:span text:style-name="Definition">отметил</text:span></text:a> Петр Бирюков, заместитель мэра Москвы в Правительстве Москвы по вопросам жилищно-коммунального хозяйства и благоустройства Петр Бирюков.</text:p>
      <text:p text:style-name="Text_20_body">Все украшения сохранились с прошлых лет. Так, в районе Тверской улицы появятся световые арки. Еще в этом году, кроме новогодних конструкций, специалисты Комплекса городского хозяйства установят праздничные элементы с патриотической символикой у входа в Центральный парк культуры и отдыха имени Максима Горького, в парке «Зарядье» и возле Государственного исторического музея.</text:p>
      <text:p text:style-name="Text_20_body">Стоит отметить, что для украшения города столичные эксперты используют современное энергосберегающее оборудование на светодиодах.</text:p>
      <text:p text:style-name="Text_20_body">Напомним, что решение об украшении столицы приняли москвичи. В ноября пользователи портала «Активный гражданин» приняли участие в голосовании о том, как столицы встретит Новый год.</text:p>
      <text:p text:style-name="Text_20_body"><text:line-break/></text:p>
      <text:p text:style-name="Text_20_body">Адрес страницы: <text:a xlink:type="simple" xlink:href="http://cao.mos.ru/presscenter/news/detail/11270227.html" office:name=""><text:span text:style-name="Definition">http://cao.mos.ru/presscenter/news/detail/11270227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5:29:26Z</meta:creation-date>
    <dc:date>2023-07-31T15:29:26Z</dc:date>
  </office:meta>
</office:document-meta>
</file>