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ставрацию-дома-хлудова-пантелеева-завершили-на-земляном-валу"/>Реставрацию дома Хлудова — Пантелеева завершили на Земляном Валу<text:bookmark-end text:name="реставрацию-дома-хлудова-пантелеева-завершили-на-земляном-валу"/></text:h>
      <text:p text:style-name="First_20_paragraph">30.01.2023</text:p>
      <text:p text:style-name="Text_20_body">На улице Земляной Вал завершили реставрацию дома Хлудова — Пантелеева.</text:p>
      <text:p text:style-name="Text_20_body">К работам приступили еще в 2020 году. В рамках работ специалисты Москвы обнаружили многочисленные детали интерьеров, которые долгое время были скрыты. Так, одной из находок стал оселковый мрамор. Еще на объекте обнаружили уникальный художественный паркет.</text:p>
      <text:p text:style-name="Text_20_body">В ходе реставрации эксперты обновили кирпичную кладку фасадов, привели в порядок цоколь, окна, двери и кровлю. Также специалисты очистили 15 слоев краски, восстановили мозаичное панно и провели консервацию стен, сообщили на <text:a xlink:type="simple" xlink:href="https://vm.ru/news/1028485-restavraciya-doma-hludova-panteleeva-na-zemlyanom-valu-podoshla-k-koncu" office:name=""><text:span text:style-name="Definition">сайте</text:span></text:a> газеты «Вечерняя Москва».</text:p>
      <text:p text:style-name="Text_20_body">Ранее сообщили, что в центре Москвы завершили реставрацию бывшего доходного дома потомственной почетной гражданки Натальи Тюляевой. В рамках проведенных работ фасады дома, построенного в 1900 году, были полностью приведены в порядок.</text:p>
      <text:p text:style-name="Text_20_body"><text:line-break/></text:p>
      <text:p text:style-name="Text_20_body">Адрес страницы: <text:a xlink:type="simple" xlink:href="http://cao.mos.ru/presscenter/news/detail/11376104.html" office:name=""><text:span text:style-name="Definition">http://cao.mos.ru/presscenter/news/detail/11376104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09:14:23Z</meta:creation-date>
    <dc:date>2023-06-09T09:14:23Z</dc:date>
  </office:meta>
</office:document-meta>
</file>