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я-центра-занятости-моя-работа-посетили-более-1-200-человек"/>Мероприятия центра занятости «Моя работа» посетили более 1 200 человек<text:bookmark-end text:name="мероприятия-центра-занятости-моя-работа-посетили-более-1-200-человек"/></text:h>
      <text:p text:style-name="First_20_paragraph">02.02.2023</text:p>
      <text:p text:style-name="Text_20_body">Свыше 1 200 тысячи человек посетили мероприятия центра занятости «Моя работа» в Мещанском районе за последние пол года.</text:p>
      <text:p text:style-name="Text_20_body">— Всего для горожан провели более 320 различных видов активностей. В планах на февраль организовать порядка 70 бесплатных деловых игр и мастерских. Это в два раза больше по сравнению с предыдущими месяцами, — рассказал директор столичной службы занятости Андрей Тарасов.</text:p>
      <text:p text:style-name="Text_20_body">Стоит отметить, что запись на мероприятия проходит на сайте центра. Они проходят во флагманском центре «Моя работа» по адресу: улица Щепкина, дом 38, строение 1. Ежедневно проводится минимум четыре воркшопа и игры в новом формате.</text:p>
      <text:p text:style-name="Text_20_body">Кстати, в текущем месяце для соискателей пройдет деловая игра «Предназначение: твое ценностное преимущество». Она направлена на поиск новых интересов и сфер реализации. Участники расскажут подробно о своем карьерном пути и увлечениях, а группа даст обратную связь, например подскажет, какие профессии стоит рассмотреть конкретному человеку, проинформировали на <text:a xlink:type="simple" xlink:href="https://www.mos.ru/news/item/119423073/" office:name=""><text:span text:style-name="Definition">сайте</text:span></text:a> мэр Москвы.</text:p>
      <text:p text:style-name="Text_20_body"><text:line-break/></text:p>
      <text:p text:style-name="Text_20_body">Адрес страницы: <text:a xlink:type="simple" xlink:href="http://cao.mos.ru/presscenter/news/detail/11385741.html" office:name=""><text:span text:style-name="Definition">http://cao.mos.ru/presscenter/news/detail/1138574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9:29:52Z</meta:creation-date>
    <dc:date>2023-06-29T09:29:52Z</dc:date>
  </office:meta>
</office:document-meta>
</file>