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ение-это-движение-вперед-всемирный-день-чтения-вслух-отметят-в-иностранке"/>Чтение — это движение вперед: Всемирный день чтения вслух отметят в «Иностранке»<text:bookmark-end text:name="чтение-это-движение-вперед-всемирный-день-чтения-вслух-отметят-в-иностранке"/></text:h>
      <text:p text:style-name="First_20_paragraph">10.03.2023</text:p>
      <text:p text:style-name="Text_20_body">В Иностранной библиотеке имени Маргариты Рудомино 15 марта стартует фестиваль «Всемирный день чтения вслух в "Иностранке"».</text:p>
      <text:p text:style-name="Text_20_body">Мероприятие пройдет под лозунгом «Чтение — это движение вперед!», отметили на <text:a xlink:type="simple" xlink:href="https://libfl.ru/ru/news/festivalya-vsemirnyy-den-chteniya-vsluh-v-inostranke" office:name=""><text:span text:style-name="Definition">сайте</text:span></text:a> культурного учреждения.</text:p>
      <text:p text:style-name="Text_20_body">В однодневную программу войдут более десяти мероприятий.</text:p>
      <text:p text:style-name="Text_20_body">Стартует фестиваль с занятия Speakout Club B2 на тему You've got to find what you love, которое пройдет в Лингвистическом ресурсном центре Академии «Рудомино» на первом этаже. Начало в 9:00. Затем в 11:30 стартует мероприятие «Чтение на подушках» в Центре детской книги.</text:p>
      <text:p text:style-name="Text_20_body">Продолжит программу Беседа о первых русских учебниках английского языка XVIII–XIX веков и их чтение вслух в Лекционном зале «Вселенная Гутенберга». Также в рамках программы состоятся мастер-класс по чтению на английском языке Marjorie Zemach, круглый стол «Чтение произведений в оригинале и размышления о разных подходах к переводам» и анализ переводов выборочных отрывков из романа-эпопеи «Властелин колец» Джона Рональда Руэл Толкина.</text:p>
      <text:p text:style-name="Text_20_body">В финале специалисты «Иностранки» проведут занятие «Медленное чтение на испанском языке» и открытый урок польского языка.</text:p>
      <text:p text:style-name="Text_20_body">Напомним, что американская организация LitWorld учредила Всемирный день чтения вслух в 2010 с целью продемонстрировать и оценить силу влияния такой деятельности на создание новых книг.</text:p>
      <text:p text:style-name="Text_20_body"><text:line-break/></text:p>
      <text:p text:style-name="Text_20_body">Адрес страницы: <text:a xlink:type="simple" xlink:href="http://cao.mos.ru/presscenter/news/detail/11457699.html" office:name=""><text:span text:style-name="Definition">http://cao.mos.ru/presscenter/news/detail/1145769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01:12Z</meta:creation-date>
    <dc:date>2023-05-12T15:01:12Z</dc:date>
  </office:meta>
</office:document-meta>
</file>