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асивый-и-опасный-уникальное-растение-расцвело-в-ботаническом-саду-мгу"/>Красивый и опасный: уникальное растение расцвело в Ботаническом саду МГУ<text:bookmark-end text:name="красивый-и-опасный-уникальное-растение-расцвело-в-ботаническом-саду-мгу"/></text:h>
      <text:p text:style-name="First_20_paragraph">07.04.2023</text:p>
      <text:p text:style-name="Text_20_body">В Ботаническом саду имени Петра I биологического факультета Московского государственного университета имени Михаила Ломоносова «Аптекарский огород» расцвело уникальное растение — Волчеягодник обыкновенный.</text:p>
      <text:p text:style-name="Text_20_body">Растение появилось в Теневом саду, сообщили в <text:a xlink:type="simple" xlink:href="https://t.me/hortus_ru/7891" office:name=""><text:span text:style-name="Definition">Telegram-канале</text:span></text:a> столичного сада.</text:p>
      <text:p text:style-name="Text_20_body">Волчеягодник обыкновенный также называют «пухляк». Связано это с тем, что декоративные кусты густо усыпаны ярко-розовыми цветками, которые сидят пучками по две-три штуки прямо на стеблях. Растение можно встретить в самых разных садах мира.</text:p>
      <text:p text:style-name="Text_20_body">Пухляк является сильно ядовитым цветком. Особенно аккуратными нужно быть при прогулках в лесах и садах с детьми. В августе на ветвях волчеягодника образуются сочные красные плоды, которые нельзя есть.</text:p>
      <text:p text:style-name="Text_20_body">Посмотреть на Волчеягодник обыкновенный возможно ежедневно с 10:00 до 20:00 по вдресу: Проспект Мира, дом 26/1.</text:p>
      <text:p text:style-name="Text_20_body"><text:line-break/></text:p>
      <text:p text:style-name="Text_20_body">Адрес страницы: <text:a xlink:type="simple" xlink:href="http://cao.mos.ru/presscenter/news/detail/11516494.html" office:name=""><text:span text:style-name="Definition">http://cao.mos.ru/presscenter/news/detail/1151649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16:57:31Z</meta:creation-date>
    <dc:date>2024-12-20T16:57:31Z</dc:date>
  </office:meta>
</office:document-meta>
</file>