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и-сезонных-торговых-объекта-откроют-в-цао-по-итогам-городских-торгов"/>Три сезонных торговых объекта откроют в ЦАО по итогам городских торгов<text:bookmark-end text:name="три-сезонных-торговых-объекта-откроют-в-цао-по-итогам-городских-торгов"/></text:h>
      <text:p text:style-name="First_20_paragraph">27.04.2023</text:p>
      <text:p text:style-name="Text_20_body">Город выставил на торги права на размещение в трех районах Центрального административного округа трех торговых точек по продаже арбузов и дынь.</text:p>
      <text:p text:style-name="Text_20_body">Как сообщил руководитель Департамента по конкурентной политике города Москвы Иван Щербаков, аукцион позволяет предпринимателям открывать бизнес в разных общественных местах. Договоры с бизнесменами подпишут на пять лет. Они получат возможность продавать арбузы и дыни с августа по сентябрь.</text:p>
      <text:p text:style-name="Text_20_body">Всего на выбор доступно три объекта. Один из них, общей площадью в четыре квадратных метра находится в Красносельском районе, еще два развала площадью 7,5 квадратного метра будут расположены в Мещанском и Пресненском районах. Установку и обустройство точек победители выполнят самостоятельно, рассказали на <text:a xlink:type="simple" xlink:href="https://www.mos.ru/news/item/122958073/?utm_source=search&amp;utm_term=serp" office:name=""><text:span text:style-name="Definition">сайте</text:span></text:a> мэра Москвы.</text:p>
      <text:p text:style-name="Text_20_body">Открытые аукционы пройдут 17 мая. Заявочные кампании завершатся 12 мая. Место проведения: электронная торговая площадка «Росэлторг».</text:p>
      <text:p text:style-name="Text_20_body"><text:line-break/></text:p>
      <text:p text:style-name="Text_20_body">Адрес страницы: <text:a xlink:type="simple" xlink:href="http://cao.mos.ru/presscenter/news/detail/11558349.html" office:name=""><text:span text:style-name="Definition">http://cao.mos.ru/presscenter/news/detail/1155834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05:52:55Z</meta:creation-date>
    <dc:date>2023-06-01T05:52:55Z</dc:date>
  </office:meta>
</office:document-meta>
</file>