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стиваль-спасская-башня-детям-организуют-на-красной-площади"/>Фестиваль «Спасская башня детям» организуют на Красной площади<text:bookmark-end text:name="фестиваль-спасская-башня-детям-организуют-на-красной-площади"/></text:h>
      <text:p text:style-name="First_20_paragraph">21.06.2023</text:p>
      <text:p text:style-name="Text_20_body">В рамках XVI Международного военно-музыкального фестиваля «Спасская башня» организуют фестиваль детских духовых оркестров «Спасская башня детям». Даты проведения анонсировали 20 июня.</text:p>
      <text:p text:style-name="Text_20_body">Выступить на фестивале смогут оркестры-победители отборочного этапа по Центральному федеральному округу и других. Мероприятие организуют представители Международного культурного центра «Спасская башня» при поддержке Министерства культуры Российской Федерации, сообщили на <text:a xlink:type="simple" xlink:href="https://icmos.ru/news/festival-spasskaya-basnya-detyam-proidet-na-krasnoi-ploshhadi" office:name=""><text:span text:style-name="Definition">портале</text:span></text:a> Информационного центра Правительства Москвы.</text:p>
      <text:p text:style-name="Text_20_body">Одна из основных целей и задачей проведения фестиваля — воспитание патриотизма у детей и подростков.</text:p>
      <text:p text:style-name="Text_20_body">Проект «Спасская башня детям» реализуется с 2013 года. В рамках реализации программы традиционно проводят фестиваль «Спасская башня детям», благодаря которому юные участники духовых оркестров могут выступить на главной площадке страны.</text:p>
      <text:p text:style-name="Text_20_body">Отметим, что мероприятие пройдет с 28 по 30 августа.</text:p>
      <text:p text:style-name="Text_20_body"><text:line-break/></text:p>
      <text:p text:style-name="Text_20_body">Адрес страницы: <text:a xlink:type="simple" xlink:href="http://cao.mos.ru/presscenter/news/detail/11666276.html" office:name=""><text:span text:style-name="Definition">http://cao.mos.ru/presscenter/news/detail/11666276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4:03:58Z</meta:creation-date>
    <dc:date>2023-06-21T14:03:58Z</dc:date>
  </office:meta>
</office:document-meta>
</file>