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и-пингвина-и-потоп-спектакль-для-детей-покажут-в-кц-новослободский"/>Три пингвина и потоп: спектакль для детей покажут в КЦ «Новослободский»<text:bookmark-end text:name="три-пингвина-и-потоп-спектакль-для-детей-покажут-в-кц-новослободский"/></text:h>
      <text:p text:style-name="First_20_paragraph">26.06.2023</text:p>
      <text:p text:style-name="Text_20_body">Спектакль «У Ковчега в 8» покажут 27 июня в Культурном центре «Новослободский». Для гостей выступят артисты Театра-студии «Три ступени».</text:p>
      <text:p text:style-name="Text_20_body">— Эта постановка — история о судьбе трех пингвинов в Антарктиде во время Всемирного потопа. Спектакль основан на пьесе немецкого драматурга Уильриха Хуба, — рассказала менеджер по связям с общественностью Культурного центра «Новослободский» Екатерина Захаренкова.</text:p>
      <text:p text:style-name="Text_20_body">В центре сюжета постановки — обитатели «вечной мерзлоты», вынужденные искать другое место для жизни на суше из-за обрушившегося на них природного катаклизма. Спектакль расскажет юным гостям о том, как можно поступить в период трудностей, бедствий. Особое внимание уделят ценности дружбы и взаимопомощи.</text:p>
      <text:p text:style-name="Text_20_body">Начало запланировали на 18:00.</text:p>
      <text:p text:style-name="Text_20_body">КСТАТИ</text:p>
      <text:p text:style-name="Text_20_body">Театр-студии «Три ступени» основали в 2017 году. Его особенность заключается в сцене-комнате. Актеры играют там камерные спектакли, во время которых у зрителей есть возможность буквально прикоснуться к актеру. Это создает синтез драматурга, режиссера, актера и посетителя постановки.</text:p>
      <text:p text:style-name="Text_20_body"><text:line-break/></text:p>
      <text:p text:style-name="Text_20_body">Адрес страницы: <text:a xlink:type="simple" xlink:href="http://cao.mos.ru/presscenter/news/detail/11677051.html" office:name=""><text:span text:style-name="Definition">http://cao.mos.ru/presscenter/news/detail/11677051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6T13:54:45Z</meta:creation-date>
    <dc:date>2023-06-26T13:54:45Z</dc:date>
  </office:meta>
</office:document-meta>
</file>