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ино-не-для-слез-фильм-плакать-нельзя-покажут-в-библиотеке-ленина"/>Кино не для слез: фильм «Плакать нельзя» покажут в библиотеке Ленина<text:bookmark-end text:name="кино-не-для-слез-фильм-плакать-нельзя-покажут-в-библиотеке-ленина"/></text:h>
      <text:p text:style-name="First_20_paragraph">06.07.2023</text:p>
      <text:p text:style-name="Text_20_body">Показ художественного фильма «Плакать нельзя» пройдет 11 июля в Российской государственной библиотеке имени Владимира Ленина.</text:p>
      <text:p text:style-name="Text_20_body">Мероприятие организуют представители авторского киноклуба Александра Семенюка. Гости увидят фильм Натальи Назаровой «Плакать нельзя». Посетителям также расскажут историю его создания. В рамках мероприятия пройдет обсуждение увиденного.</text:p>
      <text:p text:style-name="Text_20_body">— Фильм расскажет о попытках матери-одиночки вернуть сына. На пути ей встретятся многие трудности. Это семейная драма, основанная на нескольких реальных историях, случившихся в европейских семьях, — рассказали в пресс-службе РГБ.</text:p>
      <text:p text:style-name="Text_20_body">Роли исполнят такие актеры, как Светлана Чуйкина, Владимир Левченко, Донатан Солвей и многие другие. Музыку к картине написал Марко Морини.</text:p>
      <text:p text:style-name="Text_20_body">Мероприятие начнется в 18:00. Участие бесплатное.</text:p>
      <text:p text:style-name="Text_20_body"><text:line-break/></text:p>
      <text:p text:style-name="Text_20_body">Адрес страницы: <text:a xlink:type="simple" xlink:href="http://cao.mos.ru/presscenter/news/detail/11702140.html" office:name=""><text:span text:style-name="Definition">http://cao.mos.ru/presscenter/news/detail/11702140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6T15:28:55Z</meta:creation-date>
    <dc:date>2023-07-06T15:28:55Z</dc:date>
  </office:meta>
</office:document-meta>
</file>