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мострой-на-крыше-здания-прошлого-века-демонтировали-в-районе-хамовники"/>Самострой на крыше здания прошлого века демонтировали в районе Хамовники<text:bookmark-end text:name="самострой-на-крыше-здания-прошлого-века-демонтировали-в-районе-хамовники"/></text:h>
      <text:p text:style-name="First_20_paragraph">19.07.2023</text:p>
      <text:p text:style-name="Text_20_body">В центре Москвы в районе Хамовники самовольную надстройку на крыше здания 1917 года постройки ликвидировали. Об этом сообщила пресс-служба Государственной инспекции по контролю за исполнением объектов недвижимости 19 июля.</text:p>
      <text:p text:style-name="Text_20_body">Объект до ликвидации самостроя. Фото: пресс-служба госинспекции</text:p>
      <text:p text:style-name="Text_20_body">— Один из правообладателей строения возвел дополнительные помещения площадью 205,7 квадратного метра. Специалисты установили, что земельный участок передан в пользование для эксплуатации здания, однако его реконструкция договором не предусмотрена, — сообщил начальник Госинспекции по недвижимости, входящей в Комплекс экономической политики и имущественно-земельных отношений столицы Иван Бобров.</text:p>
      <text:p text:style-name="Text_20_body">Объект после ликвидации самостроя. Фото: пресс-служба госинспекции</text:p>
      <text:p text:style-name="Text_20_body"><text:line-break/></text:p>
      <text:p text:style-name="Text_20_body">Самострой на четырехэтажном здании выявили по адресу: Большой Саввинский переулок, дом 2, строение 4.</text:p>
      <text:p text:style-name="Text_20_body">Разрешение вопроса о законности возведения постройки решили в судебном порядке. Владелец ликвидировал самостро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11724345.html" office:name=""><text:span text:style-name="Definition">http://cao.mos.ru/presscenter/news/detail/11724345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0T21:41:50Z</meta:creation-date>
    <dc:date>2023-12-20T21:41:50Z</dc:date>
  </office:meta>
</office:document-meta>
</file>