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никальный-трамвай-татра-т3-установили-возле-станции-метро-курская"/>Уникальный трамвай «Татра-Т3» установили возле станции метро «Курская»<text:bookmark-end text:name="уникальный-трамвай-татра-т3-установили-возле-станции-метро-курская"/></text:h>
      <text:p text:style-name="First_20_paragraph">27.07.2023</text:p>
      <text:p text:style-name="Text_20_body">Возле станции метро Московского метрополитена «Курская» установили 27 июля настоящий уникальный трамвай «Татра-Т3» на территории трамвайной подстанции.</text:p>
      <text:p text:style-name="Text_20_body">Место, где поставили «Татру-Т3», ждут работы по благоустройству. В скором времени на территории трамвайной подстанции в районе 1-го Сыромятнического переулка появится комфортная прогулочная зона, сообщили на <text:a xlink:type="simple" xlink:href="https://transport.mos.ru/mostrans/all_news/115754" office:name=""><text:span text:style-name="Definition">сайте</text:span></text:a> «Московского транспорта».</text:p>
      <text:p text:style-name="Text_20_body">— Этот трамвай «Татра-Т3» перевез не одно поколение москвичей. После завершения благоустройства на территории трамвайной подстанции будет прогулочное пространство с удобными скамейками и освещением. Мы заботливо реставрируем наши исторические объекты, — отметил руководитель Департамента транспорта и развития дорожно-транспортной инфраструктуры Максим Ликсутов.</text:p>
      <text:p text:style-name="Text_20_body">Вместе с установкой «Татры-Т3» специалисты обновили здание подстанции, сделали новую подсветку. Отсюда электроэнергией питаются прилегающие трамвайные линии, по которым ежедневно курсирует несколько маршрутов.</text:p>
      <text:p text:style-name="Text_20_body"><text:line-break/></text:p>
      <text:p text:style-name="Text_20_body">Адрес страницы: <text:a xlink:type="simple" xlink:href="http://cao.mos.ru/presscenter/news/detail/11739974.html" office:name=""><text:span text:style-name="Definition">http://cao.mos.ru/presscenter/news/detail/11739974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7T13:03:04Z</meta:creation-date>
    <dc:date>2023-07-27T13:03:04Z</dc:date>
  </office:meta>
</office:document-meta>
</file>