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овки-со-спортсменами-мастер-классы-по-легкой-атлетике-проведут-в-лужниках"/>Тренировки со спортсменами: мастер-классы по легкой атлетике проведут в «Лужниках»<text:bookmark-end text:name="тренировки-со-спортсменами-мастер-классы-по-легкой-атлетике-проведут-в-лужниках"/></text:h>
      <text:p text:style-name="First_20_paragraph">27.07.2023</text:p>
      <text:p text:style-name="Text_20_body">В олимпийском комплексе «Лужники» с 1 августа по 10 сентября проведут тренировки и мастер-классы по легкой атлетике. Их организуют в рамках Московского урбанистического форума.</text:p>
      <text:p text:style-name="Text_20_body">Занятия подойдут как любителям, так и опытным спортсменам, сообщили на <text:a xlink:type="simple" xlink:href="https://www.mos.ru/news/item/127091073/" office:name=""><text:span text:style-name="Definition">сайте</text:span></text:a> мэра Москвы. Мастер-классы организует Департамент спорта города совместно с беговым сообществом.</text:p>
      <text:p text:style-name="Text_20_body">Тренировки проведут профессиональные спортсмены. Так, уже 1 августа в день открытия бегового центра, занятие организует Наталья Назарова, чемпионка мира по легкой атлетике и двукратный призер Олимпийских игр.</text:p>
      <text:p text:style-name="Text_20_body">Напомним, что беговой центр будет открыт ежедневно с 7:00 до 21:00. Тренироваться здесь могут беговые и корпоративные клубы, профессиональные атлеты и любители. Несколько раз в неделю занятия будут проводить инструкторы бегового сообщества. На тренировки нужно записываться заранее. Для гостей «Лужников» в открытом доступе будут беговые дорожки, сервис-зона с раздевалками и камеры хранения.</text:p>
      <text:p text:style-name="Text_20_body">Кстати, в зоне общей физической подготовки и растяжки можно заниматься самостоятельно, со своим тренером или присоединиться к мастер-классам и групповым тренировкам.</text:p>
      <text:p text:style-name="Text_20_body">Вход на все мероприятия бесплатный по предварительной регистрации.</text:p>
      <text:p text:style-name="Text_20_body"><text:line-break/></text:p>
      <text:p text:style-name="Text_20_body">Адрес страницы: <text:a xlink:type="simple" xlink:href="http://cao.mos.ru/presscenter/news/detail/11739991.html" office:name=""><text:span text:style-name="Definition">http://cao.mos.ru/presscenter/news/detail/1173999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3:02:44Z</meta:creation-date>
    <dc:date>2023-07-27T13:02:44Z</dc:date>
  </office:meta>
</office:document-meta>
</file>