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ревнования-школьной-спортивной-лиги-по-каратэ-пройдут-в-таганском-районе"/>Соревнования школьной спортивной лиги по каратэ пройдут в Таганском районе<text:bookmark-end text:name="соревнования-школьной-спортивной-лиги-по-каратэ-пройдут-в-таганском-районе"/></text:h>
      <text:p text:style-name="First_20_paragraph">17.11.2017</text:p>
      <text:p text:style-name="Text_20_body">Столичные школьники 18 ноября поучаствуют в соревнованиях спортивной лиги по каратэ. Турнир пройдет в физкультурно-оздоровительном комплексе «На Таганке».</text:p>
      <text:p text:style-name="Text_20_body">Организаторами мероприятия выступят Центр патриотического воспитания и школьного спорта и Федерация Спортивного контактного каратэ России.</text:p>
      <text:p text:style-name="Text_20_body">Юноши будут соревноваться отдельно от девушек. Ребят от девяти до 17 лет разобьют на пять возрастных групп и разделят на весовые категории.</text:p>
      <text:p text:style-name="Text_20_body">— Соревнования пройдут по олимпийской системе, при которой участник выбывает из турнира после первого же поражения, — сообщил специалист отдела организационно-массовой работы Центра патриотического воспитания и школьного спорта Роман Чуканов.</text:p>
      <text:p text:style-name="Text_20_body">Начало мероприятия в 10:00 по адресу: Рабочая улица, дом 30, строение 3, ФОК «На Таганке».</text:p>
      <text:p text:style-name="Text_20_body"><text:line-break/></text:p>
      <text:p text:style-name="Text_20_body">Адрес страницы: <text:a xlink:type="simple" xlink:href="http://cao.mos.ru/presscenter/news/detail/6983004.html" office:name=""><text:span text:style-name="Definition">http://cao.mos.ru/presscenter/news/detail/6983004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12T19:41:00Z</meta:creation-date>
    <dc:date>2024-09-12T19:41:00Z</dc:date>
  </office:meta>
</office:document-meta>
</file>