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столицы-пригласили-узнать-о-древнегреческой-трагедии-в-библиотеку-имени-боголюбова"/>Жителей столицы пригласили узнать о древнегреческой трагедии в библиотеку имени Боголюбова<text:bookmark-end text:name="жителей-столицы-пригласили-узнать-о-древнегреческой-трагедии-в-библиотеку-имени-боголюбова"/></text:h>
      <text:p text:style-name="First_20_paragraph">28.05.2018</text:p>
      <text:p text:style-name="Text_20_body"><text:line-break/></text:p>
      <text:p text:style-name="Text_20_body">Цикл литературно-музыкальных композиций 29 мая прозвучит в Библиотеке искусств имени Алексея Боголюбова.</text:p>
      <text:p text:style-name="Text_20_body"><text:line-break/></text:p>
      <text:p text:style-name="Text_20_body">Мероприятие посвятят древнегреческим трагедиям и комедиям.</text:p>
      <text:p text:style-name="Text_20_body"><text:line-break/></text:p>
      <text:p text:style-name="Text_20_body">— В этот раз жителям столицы расскажут про произведение драматурга Еврипида. Музыкальные композиции прозвучат по трагедии «Электра». Мероприятие проведут художественный руководитель библиотеки Александр Казанцев и сотрудник книгохранилища Ирина Шатрова, — сообщили в учреждении.</text:p>
      <text:p text:style-name="Text_20_body"><text:line-break/></text:p>
      <text:p text:style-name="Text_20_body">Отметим, что цикл литературно-музыкальных композиций состоится в рамках общегородской программы «Московское долголетие».</text:p>
      <text:p text:style-name="Text_20_body"><text:line-break/></text:p>
      <text:p text:style-name="Text_20_body">Гостей ждут в 13:00 по адресу: Сущевская улица, дом 14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7356983.html" office:name=""><text:span text:style-name="Definition">http://cao.mos.ru/presscenter/news/detail/735698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3:23:26Z</meta:creation-date>
    <dc:date>2023-05-14T13:23:26Z</dc:date>
  </office:meta>
</office:document-meta>
</file>