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лекцию-о-безопасности-прочитают-в-экономическом-университете"/>Лекцию о безопасности прочитают в Экономическом университете<text:bookmark-end text:name="лекцию-о-безопасности-прочитают-в-экономическом-университете"/></text:h>
      <text:p text:style-name="First_20_paragraph">04.06.2018</text:p>
      <text:p text:style-name="Text_20_body">В Российском экономическом университете имени Георгия Плеханова 6 июня состоится лекция про безопасность.</text:p>
      <text:p text:style-name="Text_20_body">— Приглашены все студенты нашего университета. Для них это не обязательно, молодые люди придут по желанию. Мероприятие проведет представитель Управления внутренних дел по Центральному административному округу Министерства внутренних дел России по городу Москве, — поделилась информацией пресс-секретарь РЭУ Валерия Лексина.</text:p>
      <text:p text:style-name="Text_20_body">Она уточнила, что на лекции расскажут, как действовать в экстремальных ситуациях и о чем важно помнить в таких случаях.</text:p>
      <text:p text:style-name="Text_20_body">Подобные занятия устраивают в университете на регулярной основе.</text:p>
      <text:p text:style-name="Text_20_body"><text:line-break/></text:p>
      <text:p text:style-name="Text_20_body">Адрес страницы: <text:a xlink:type="simple" xlink:href="http://cao.mos.ru/presscenter/news/detail/7371520.html" office:name=""><text:span text:style-name="Definition">http://cao.mos.ru/presscenter/news/detail/7371520.html</text:span></text:a></text:p>
      <text:p text:style-name="Text_20_body"><text:a xlink:type="simple" xlink:href="http://cao.mos.ru" office:name=""><text:span text:style-name="Definition">Префектура Централь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02T22:06:09Z</meta:creation-date>
    <dc:date>2024-09-02T22:06:09Z</dc:date>
  </office:meta>
</office:document-meta>
</file>