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ы-по-квиллингу-и-английскому-языку-прошли-на-открытии-московской-смены-в-школе-1231"/>Мастер-классы по квиллингу и английскому языку прошли на открытии «Московской смены» в школе №1231<text:bookmark-end text:name="мастер-классы-по-квиллингу-и-английскому-языку-прошли-на-открытии-московской-смены-в-школе-1231"/></text:h>
      <text:p text:style-name="First_20_paragraph">05.06.2018</text:p>
      <text:p text:style-name="Text_20_body">В школе №1231 в рамках старта проекта «Московская смена» 1 и 4 июня организовали мастер-классы по квиллингу, английскому языку и квесты.</text:p>
      <text:p text:style-name="Text_20_body">— Мы устроили специальный тренинг по знакомству и сплочению детей с преподавателями, чтобы все смогли подружиться во время смены. Утром состоялся фестиваль «Готов к труду и обороне» — соревнования по бегу на короткие дистанции, прыжки. Затем прошли уроки вокала и актерского мастерства, где участники программы подготовили творческие номера, которые представили в конце праздника, — поделилась подробностями начальник отдела по работе с проектом в школе Анна Ямаева.</text:p>
      <text:p text:style-name="Text_20_body">Она добавила, что 100 человек из образовательного учреждения записались в проект «Московская смена».</text:p>
      <text:p text:style-name="Text_20_body"><text:line-break/></text:p>
      <text:p text:style-name="Text_20_body">Адрес страницы: <text:a xlink:type="simple" xlink:href="http://cao.mos.ru/presscenter/news/detail/7374278.html" office:name=""><text:span text:style-name="Definition">http://cao.mos.ru/presscenter/news/detail/737427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21:38:50Z</meta:creation-date>
    <dc:date>2023-05-22T21:38:50Z</dc:date>
  </office:meta>
</office:document-meta>
</file>