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дания-хамовников-осмотрят-в-преддверии-единого-дня-голосования"/>Здания Хамовников осмотрят в преддверии единого дня голосования<text:bookmark-end text:name="здания-хамовников-осмотрят-в-преддверии-единого-дня-голосования"/></text:h>
      <text:p text:style-name="First_20_paragraph">06.09.2018</text:p>
      <text:p text:style-name="Text_20_body"><text:line-break/></text:p>
      <text:p text:style-name="Text_20_body">Проверку соблюдения правил безопасности в зданиях района Хамовники проведут сотрудники Государственного бюджетного учреждения «Жилищник» к 9 сентября.</text:p>
      <text:p text:style-name="Text_20_body"><text:line-break/></text:p>
      <text:p text:style-name="Text_20_body">— Посетим все прилегающие территории к площадкам, где будут голосовать на день выборов мэра Москвы. А еще совместно с сотрудниками полиции и Министерства по чрезвычайным ситуациям проверим чердаки и подвалы домов, хостелы района, — сообщил заместитель директора ГБУ «Жилищник» по безопасности Михаил Трапезин.</text:p>
      <text:p text:style-name="Text_20_body"><text:line-break/></text:p>
      <text:p text:style-name="Text_20_body">Такие рейды проводятся регулярно. Перед массовыми мероприятиями службы работают в усиленном режиме.</text:p>
      <text:p text:style-name="Text_20_body"><text:line-break/></text:p>
      <text:p text:style-name="Text_20_body">Михаил Трапезин добавил, что отдельно сотрудники полиции осмотрят здания избирательных участков.</text:p>
      <text:p text:style-name="Text_20_body"><text:line-break/></text:p>
      <text:p text:style-name="Text_20_body"><text:line-break/></text:p>
      <text:p text:style-name="Text_20_body">Адрес страницы: <text:a xlink:type="simple" xlink:href="http://cao.mos.ru/presscenter/news/detail/7557168.html" office:name=""><text:span text:style-name="Definition">http://cao.mos.ru/presscenter/news/detail/7557168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3T00:03:17Z</meta:creation-date>
    <dc:date>2023-10-03T00:03:17Z</dc:date>
  </office:meta>
</office:document-meta>
</file>