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йды-по-жилым-домам-организовали-в-басманном-районе"/>Рейды по жилым домам организовали в Басманном районе<text:bookmark-end text:name="рейды-по-жилым-домам-организовали-в-басманном-районе"/></text:h>
      <text:p text:style-name="First_20_paragraph">10.09.2018</text:p>
      <text:p text:style-name="Text_20_body"><text:line-break/></text:p>
      <text:p text:style-name="Text_20_body">Сотрудники Государственного бюджетного учреждения «Жилищник» Басманного района в связи с выборами мэра Москвы 9 сентября организовали масштабный рейд. Его провели для выявления нарушений в соблюдении правил безопасности в жилых домах.</text:p>
      <text:p text:style-name="Text_20_body"><text:line-break/></text:p>
      <text:p text:style-name="Text_20_body">Как рассказал начальник отдела безопасности ГБУ «Жилищник» Геннадий Щербаков, специалисты осмотрели подвалы и чердаки.</text:p>
      <text:p text:style-name="Text_20_body"><text:line-break/></text:p>
      <text:p text:style-name="Text_20_body">— Нарушения, которые обнаружили во время рейда, устранили на месте. Особое внимание было уделено открытым окнам на чердаках в зданиях, которые располагались неподалеку от избирательных участков, — подчеркнул он.</text:p>
      <text:p text:style-name="Text_20_body"><text:line-break/></text:p>
      <text:p text:style-name="Text_20_body">Геннадий Щербаков добавил, что за выходные сотрудники убрали брошенный транспорт с территории района и устранили нелегальные надписи на дом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7562267.html" office:name=""><text:span text:style-name="Definition">http://cao.mos.ru/presscenter/news/detail/7562267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23:17:41Z</meta:creation-date>
    <dc:date>2023-07-21T23:17:41Z</dc:date>
  </office:meta>
</office:document-meta>
</file>