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ое-занятие-по-карате-для-детей-устроят-в-спортивном-клубе-авангард"/>Открытое занятие по карате для детей устроят в спортивном клубе «Авангард»<text:bookmark-end text:name="открытое-занятие-по-карате-для-детей-устроят-в-спортивном-клубе-авангард"/></text:h>
      <text:p text:style-name="First_20_paragraph">23.01.2019</text:p>
      <text:p text:style-name="Text_20_body"><text:line-break/></text:p>
      <text:p text:style-name="Text_20_body">В спортивном клубе «Авангард» 30 января для детей от шести до десяти лет организуют открытое занятие по карате.</text:p>
      <text:p text:style-name="Text_20_body"><text:line-break/></text:p>
      <text:p text:style-name="Text_20_body">— Урок проведет наш тренер Александр Наумов. В свое время он занимался с известным чемпионом по кикбоксингу Бату Хасиковым. На уроке тренер продемонстрирует ребятам базовые приемы и расскажет про основы одного из известных и популярных стилей карате — киокушинкай, — поделился деталями предстоящего занятия сотрудник клуба Антон Тян.</text:p>
      <text:p text:style-name="Text_20_body"><text:line-break/></text:p>
      <text:p text:style-name="Text_20_body">Он добавил, что ребятам нужно захватить на занятие спортивную одежду.</text:p>
      <text:p text:style-name="Text_20_body"><text:line-break/></text:p>
      <text:p text:style-name="Text_20_body">Детей ждут к 17:00 по адресу: Уланский переулок, дом 19. Занятие будет бесплатны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7839780.html" office:name=""><text:span text:style-name="Definition">http://cao.mos.ru/presscenter/news/detail/7839780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47:13Z</meta:creation-date>
    <dc:date>2023-06-06T18:47:13Z</dc:date>
  </office:meta>
</office:document-meta>
</file>