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и-школы-2107-поучаствовали-в-межрайонных-соревнованиях-по-волейболу"/>Ученики школы №2107 поучаствовали в межрайонных соревнованиях по волейболу<text:bookmark-end text:name="ученики-школы-2107-поучаствовали-в-межрайонных-соревнованиях-по-волейболу"/></text:h>
      <text:p text:style-name="First_20_paragraph">27.02.2019</text:p>
      <text:p text:style-name="Text_20_body"><text:line-break/></text:p>
      <text:p text:style-name="Text_20_body">Соревнования по волейболу среди учениц трех школ Центрального округа прошли 27 февраля. В нем поучаствовали девочки из образовательного комплекса №2107.</text:p>
      <text:p text:style-name="Text_20_body"><text:line-break/></text:p>
      <text:p text:style-name="Text_20_body">— Из-за того, что многие заболели, детям из 4 класса пришлось играть с ребятами из 6-го. Это было сложно. В соревнованиях еще поучаствовали ученицы школ №1468 и №498, — рассказал Андрей Шулаев, учитель физической культуры образовательного учреждения №2107.</text:p>
      <text:p text:style-name="Text_20_body"><text:line-break/></text:p>
      <text:p text:style-name="Text_20_body">Состязания прошли в спортивном зале образовательного учреждения.</text:p>
      <text:p text:style-name="Text_20_body"><text:line-break/></text:p>
      <text:p text:style-name="Text_20_body">Отметим, что 13 февраля межрайонные соревнования по волейболу устроили среди мальчиков 2006-2008-х годов рождения. Они заняли второе место.</text:p>
      <text:p text:style-name="Text_20_body"><text:line-break/></text:p>
      <text:p text:style-name="Text_20_body"><text:line-break/></text:p>
      <text:p text:style-name="Text_20_body">Адрес страницы: <text:a xlink:type="simple" xlink:href="http://cao.mos.ru/presscenter/news/detail/7917240.html" office:name=""><text:span text:style-name="Definition">http://cao.mos.ru/presscenter/news/detail/7917240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1T21:48:52Z</meta:creation-date>
    <dc:date>2023-10-01T21:48:52Z</dc:date>
  </office:meta>
</office:document-meta>
</file>